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/>
    <style:style style:name="ce3" style:family="table-cell" style:parent-style-name="Default" style:data-style-name="N4"/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_pagamen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4">
            <text:p><text:s/>AZIENDA SPECIALE CONCOREZZESE ASPECON<text:s text:c="89"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">
            <text:p><text:s/>PAGAMENTI 2025<text:s/>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date" office:date-value="2025-01-07T00:00:00" table:style-name="ce2">
            <text:p>07/01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1-07T00:00:00" table:style-name="ce2">
            <text:p>07/01/2025</text:p>
          </table:table-cell>
          <table:table-cell office:value-type="float" office:value="560" table:style-name="ce1">
            <text:p>560</text:p>
          </table:table-cell>
          <table:table-cell table:style-name="ce1"/>
          <table:table-cell office:value-type="string" table:style-name="ce1">
            <text:p>04004001 - spese assicurative</text:p>
          </table:table-cell>
          <table:table-cell table:number-columns-repeated="16380"/>
        </table:table-row>
        <table:table-row table:style-name="ro1">
          <table:table-cell office:value-type="date" office:date-value="2025-01-07T00:00:00" table:style-name="ce2">
            <text:p>07/01/2025</text:p>
          </table:table-cell>
          <table:table-cell office:value-type="float" office:value="1154.3" table:style-name="ce3">
            <text:p>1.154,30</text:p>
          </table:table-cell>
          <table:table-cell table:style-name="ce1"/>
          <table:table-cell office:value-type="string" table:style-name="ce1">
            <text:p>For. GASPAR - UGO VENANZIO GASPARI</text:p>
          </table:table-cell>
          <table:table-cell table:number-columns-repeated="16380"/>
        </table:table-row>
        <table:table-row table:style-name="ro1">
          <table:table-cell office:value-type="date" office:date-value="2025-01-07T00:00:00" table:style-name="ce2">
            <text:p>07/01/2025</text:p>
          </table:table-cell>
          <table:table-cell office:value-type="float" office:value="900" table:style-name="ce1">
            <text:p>900</text:p>
          </table:table-cell>
          <table:table-cell table:style-name="ce1"/>
          <table:table-cell office:value-type="string" table:style-name="ce1">
            <text:p>01001003 - cassa economato 1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294.5" table:style-name="ce1">
            <text:p>294,5</text:p>
          </table:table-cell>
          <table:table-cell table:style-name="ce1"/>
          <table:table-cell office:value-type="string" table:style-name="ce1">
            <text:p>For. ACFPSC - A.C.F.P. s.c.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1001.85" table:style-name="ce3">
            <text:p>1.001,85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403.2" table:style-name="ce1">
            <text:p>403,2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393.54" table:style-name="ce1">
            <text:p>393,54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8009.08" table:style-name="ce3">
            <text:p>8.009,08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79.180000000000007" table:style-name="ce1">
            <text:p>79,18</text:p>
          </table:table-cell>
          <table:table-cell table:style-name="ce1"/>
          <table:table-cell office:value-type="string" table:style-name="ce1">
            <text:p>For. BIFFI - BIFFI COMPUTER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331.95" table:style-name="ce1">
            <text:p>331,95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53547.519999999997" table:style-name="ce3">
            <text:p>53.547,52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488" table:style-name="ce1">
            <text:p>488</text:p>
          </table:table-cell>
          <table:table-cell table:style-name="ce1"/>
          <table:table-cell office:value-type="string" table:style-name="ce1">
            <text:p>For. DELLAN - TIZIANA DELL'ANN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2226" table:style-name="ce3">
            <text:p>2.226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2863.02" table:style-name="ce3">
            <text:p>2.863,02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1251.2" table:style-name="ce3">
            <text:p>1.251,2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1608.48" table:style-name="ce3">
            <text:p>1.608,48</text:p>
          </table:table-cell>
          <table:table-cell table:style-name="ce1"/>
          <table:table-cell office:value-type="string" table:style-name="ce1">
            <text:p>For. FA1000 - FARMA 1000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175.87" table:style-name="ce1">
            <text:p>175,87</text:p>
          </table:table-cell>
          <table:table-cell table:style-name="ce1"/>
          <table:table-cell office:value-type="string" table:style-name="ce1">
            <text:p>For. GIULIA - GIULIANI SP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326" table:style-name="ce1">
            <text:p>326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72" table:style-name="ce1">
            <text:p>72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92" table:style-name="ce1">
            <text:p>92</text:p>
          </table:table-cell>
          <table:table-cell table:style-name="ce1"/>
          <table:table-cell office:value-type="string" table:style-name="ce1">
            <text:p>For. OMNIA - AFFIDEA LOMBARDIA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1429.06" table:style-name="ce3">
            <text:p>1.429,06</text:p>
          </table:table-cell>
          <table:table-cell table:style-name="ce1"/>
          <table:table-cell office:value-type="string" table:style-name="ce1">
            <text:p>For. ORGAN - ORGANON ITALIA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360.4" table:style-name="ce1">
            <text:p>360,4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400" table:style-name="ce1">
            <text:p>400</text:p>
          </table:table-cell>
          <table:table-cell table:style-name="ce1"/>
          <table:table-cell office:value-type="string" table:style-name="ce1">
            <text:p>For. PESATO - TIPOGRAFIA PESATORI SNC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1457.2" table:style-name="ce3">
            <text:p>1.457,2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68.62" table:style-name="ce1">
            <text:p>68,62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337.73" table:style-name="ce1">
            <text:p>337,73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707.6" table:style-name="ce1">
            <text:p>707,6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408" table:style-name="ce1">
            <text:p>408</text:p>
          </table:table-cell>
          <table:table-cell table:style-name="ce1"/>
          <table:table-cell office:value-type="string" table:style-name="ce1">
            <text:p>For. ZIGOLI - ZIGOLI &amp; TOSATO di Zigoli Ivan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2947" table:style-name="ce3">
            <text:p>2.947,00</text:p>
          </table:table-cell>
          <table:table-cell table:style-name="ce1"/>
          <table:table-cell office:value-type="string" table:style-name="ce1">
            <text:p>For. CALLON - FRANCA CALLONI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574" table:style-name="ce1">
            <text:p>574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01-10T00:00:00" table:style-name="ce2">
            <text:p>10/01/2025</text:p>
          </table:table-cell>
          <table:table-cell office:value-type="float" office:value="1369.89" table:style-name="ce3">
            <text:p>1.369,89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1-14T00:00:00" table:style-name="ce2">
            <text:p>14/01/2025</text:p>
          </table:table-cell>
          <table:table-cell office:value-type="float" office:value="238.76" table:style-name="ce1">
            <text:p>238,76</text:p>
          </table:table-cell>
          <table:table-cell table:style-name="ce1"/>
          <table:table-cell office:value-type="string" table:style-name="ce1">
            <text:p>For. GIMA - GIMA SPA</text:p>
          </table:table-cell>
          <table:table-cell table:number-columns-repeated="16380"/>
        </table:table-row>
        <table:table-row table:style-name="ro1">
          <table:table-cell office:value-type="date" office:date-value="2025-01-22T00:00:00" table:style-name="ce2">
            <text:p>22/01/2025</text:p>
          </table:table-cell>
          <table:table-cell office:value-type="float" office:value="860.38" table:style-name="ce1">
            <text:p>860,38</text:p>
          </table:table-cell>
          <table:table-cell table:style-name="ce1"/>
          <table:table-cell office:value-type="string" table:style-name="ce1">
            <text:p>For. ROMAGN - ROBERTO ROMAGNANO</text:p>
          </table:table-cell>
          <table:table-cell table:number-columns-repeated="16380"/>
        </table:table-row>
        <table:table-row table:style-name="ro1">
          <table:table-cell office:value-type="date" office:date-value="2025-01-22T00:00:00" table:style-name="ce2">
            <text:p>22/01/2025</text:p>
          </table:table-cell>
          <table:table-cell office:value-type="float" office:value="2291" table:style-name="ce3">
            <text:p>2.291,00</text:p>
          </table:table-cell>
          <table:table-cell table:style-name="ce1"/>
          <table:table-cell office:value-type="string" table:style-name="ce1">
            <text:p>For. ITALSO - ITALSOFTWARE SRL</text:p>
          </table:table-cell>
          <table:table-cell table:number-columns-repeated="16380"/>
        </table:table-row>
        <table:table-row table:style-name="ro1">
          <table:table-cell office:value-type="date" office:date-value="2025-01-22T00:00:00" table:style-name="ce2">
            <text:p>22/01/2025</text:p>
          </table:table-cell>
          <table:table-cell office:value-type="float" office:value="550" table:style-name="ce1">
            <text:p>550</text:p>
          </table:table-cell>
          <table:table-cell table:style-name="ce1"/>
          <table:table-cell office:value-type="string" table:style-name="ce1">
            <text:p>For. COLPHA - COLPHARMA SRL</text:p>
          </table:table-cell>
          <table:table-cell table:number-columns-repeated="16380"/>
        </table:table-row>
        <table:table-row table:style-name="ro1">
          <table:table-cell office:value-type="date" office:date-value="2025-01-23T00:00:00" table:style-name="ce2">
            <text:p>23/01/2025</text:p>
          </table:table-cell>
          <table:table-cell office:value-type="float" office:value="2225" table:style-name="ce3">
            <text:p>2.225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1-23T00:00:00" table:style-name="ce2">
            <text:p>23/01/2025</text:p>
          </table:table-cell>
          <table:table-cell office:value-type="float" office:value="1050" table:style-name="ce3">
            <text:p>1.050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1-23T00:00:00" table:style-name="ce2">
            <text:p>23/01/2025</text:p>
          </table:table-cell>
          <table:table-cell office:value-type="float" office:value="2804" table:style-name="ce3">
            <text:p>2.804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1-23T00:00:00" table:style-name="ce2">
            <text:p>23/01/2025</text:p>
          </table:table-cell>
          <table:table-cell office:value-type="float" office:value="1426" table:style-name="ce3">
            <text:p>1.426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1-23T00:00:00" table:style-name="ce2">
            <text:p>23/01/2025</text:p>
          </table:table-cell>
          <table:table-cell office:value-type="float" office:value="2637" table:style-name="ce3">
            <text:p>2.63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1-23T00:00:00" table:style-name="ce2">
            <text:p>23/01/2025</text:p>
          </table:table-cell>
          <table:table-cell office:value-type="float" office:value="1301" table:style-name="ce3">
            <text:p>1.30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1-23T00:00:00" table:style-name="ce2">
            <text:p>23/01/2025</text:p>
          </table:table-cell>
          <table:table-cell office:value-type="float" office:value="2200" table:style-name="ce3">
            <text:p>2.200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24" table:style-name="ce1">
            <text:p>24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399.5" table:style-name="ce3">
            <text:p>1.399,50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362" table:style-name="ce1">
            <text:p>362</text:p>
          </table:table-cell>
          <table:table-cell table:style-name="ce1"/>
          <table:table-cell office:value-type="string" table:style-name="ce1">
            <text:p>04008001 - imposte e tasse d'eserciz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number-rows-repeated="4"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.3" table:style-name="ce1">
            <text:p>1,3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279.55" table:style-name="ce1">
            <text:p>279,5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42292.34" table:style-name="ce3">
            <text:p>42.292,34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2480.5500000000002" table:style-name="ce3">
            <text:p>2.480,55</text:p>
          </table:table-cell>
          <table:table-cell table:style-name="ce1"/>
          <table:table-cell office:value-type="string" table:style-name="ce1">
            <text:p>For. ABIOGE - ABIOGEN PHARMA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933.27" table:style-name="ce3">
            <text:p>1.933,27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3987.29" table:style-name="ce3">
            <text:p>3.987,29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3141.96" table:style-name="ce3">
            <text:p>3.141,96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346.5" table:style-name="ce1">
            <text:p>346,5</text:p>
          </table:table-cell>
          <table:table-cell table:style-name="ce1"/>
          <table:table-cell office:value-type="string" table:style-name="ce1">
            <text:p>For. AURIND - AURIGANE INDUSTRIE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783.74" table:style-name="ce3">
            <text:p>1.783,74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73" table:style-name="ce1">
            <text:p>73</text:p>
          </table:table-cell>
          <table:table-cell table:style-name="ce1"/>
          <table:table-cell office:value-type="string" table:style-name="ce1">
            <text:p>For. BRIACQ - BRIANZA ACQUE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669.9" table:style-name="ce1">
            <text:p>669,9</text:p>
          </table:table-cell>
          <table:table-cell table:style-name="ce1"/>
          <table:table-cell office:value-type="string" table:style-name="ce1">
            <text:p>For. CALZIF - CALZIFICIO PINELLI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32145.78" table:style-name="ce3">
            <text:p>32.145,78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934.93" table:style-name="ce1">
            <text:p>934,93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366.94" table:style-name="ce3">
            <text:p>1.366,94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982.89" table:style-name="ce3">
            <text:p>1.982,89</text:p>
          </table:table-cell>
          <table:table-cell table:style-name="ce1"/>
          <table:table-cell office:value-type="string" table:style-name="ce1">
            <text:p>For. DOMPE - DOMPE' FARMACEUTICI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09" table:style-name="ce1">
            <text:p>109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639.5" table:style-name="ce1">
            <text:p>639,5</text:p>
          </table:table-cell>
          <table:table-cell table:style-name="ce1"/>
          <table:table-cell office:value-type="string" table:style-name="ce1">
            <text:p>For. FOIRSA - Fondazione IRCCS San Gerardo dei Tintori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909.57" table:style-name="ce1">
            <text:p>909,57</text:p>
          </table:table-cell>
          <table:table-cell table:style-name="ce1"/>
          <table:table-cell office:value-type="string" table:style-name="ce1">
            <text:p>For. GIULIA - GIULIANI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866.6" table:style-name="ce1">
            <text:p>866,6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19.17" table:style-name="ce1">
            <text:p>119,17</text:p>
          </table:table-cell>
          <table:table-cell table:style-name="ce1"/>
          <table:table-cell office:value-type="string" table:style-name="ce1">
            <text:p>For. MODULV - MODULVIVA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2643.34" table:style-name="ce3">
            <text:p>2.643,34</text:p>
          </table:table-cell>
          <table:table-cell table:style-name="ce1"/>
          <table:table-cell office:value-type="string" table:style-name="ce1">
            <text:p>For. ORGAN - ORGANON ITALIA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3485.13" table:style-name="ce3">
            <text:p>3.485,13</text:p>
          </table:table-cell>
          <table:table-cell table:style-name="ce1"/>
          <table:table-cell office:value-type="string" table:style-name="ce1">
            <text:p>For. PHARM - PHARMAIDEA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350" table:style-name="ce3">
            <text:p>1.350,00</text:p>
          </table:table-cell>
          <table:table-cell table:style-name="ce1"/>
          <table:table-cell office:value-type="string" table:style-name="ce1">
            <text:p>For. SLMSRL - SLM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380.42" table:style-name="ce1">
            <text:p>380,42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712.96" table:style-name="ce1">
            <text:p>712,96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96.5" table:style-name="ce1">
            <text:p>96,5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599.23" table:style-name="ce1">
            <text:p>599,23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5.84" table:style-name="ce1">
            <text:p>15,84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84.19" table:style-name="ce1">
            <text:p>84,1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63.6" table:style-name="ce1">
            <text:p>63,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6288.08" table:style-name="ce3">
            <text:p>6.288,08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750" table:style-name="ce1">
            <text:p>750</text:p>
          </table:table-cell>
          <table:table-cell table:style-name="ce1"/>
          <table:table-cell office:value-type="string" table:style-name="ce1">
            <text:p>For. MICROS - MICROSIL di PIerluigi Bianchi</text:p>
          </table:table-cell>
          <table:table-cell table:number-columns-repeated="16380"/>
        </table:table-row>
        <table:table-row table:style-name="ro1">
          <table:table-cell office:value-type="date" office:date-value="2025-01-28T00:00:00" table:style-name="ce2">
            <text:p>28/01/2025</text:p>
          </table:table-cell>
          <table:table-cell office:value-type="float" office:value="1413.2" table:style-name="ce3">
            <text:p>1.413,20</text:p>
          </table:table-cell>
          <table:table-cell table:style-name="ce1"/>
          <table:table-cell office:value-type="string" table:style-name="ce1">
            <text:p>For. SCAPAT - EMANUELE SCAPATICCI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004.6" table:style-name="ce3">
            <text:p>1.004,60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516.15" table:style-name="ce3">
            <text:p>1.516,15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336" table:style-name="ce1">
            <text:p>336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834" table:style-name="ce1">
            <text:p>834</text:p>
          </table:table-cell>
          <table:table-cell table:style-name="ce1"/>
          <table:table-cell office:value-type="string" table:style-name="ce1">
            <text:p>For. CAIANI - AURORA CAIANI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3197.78" table:style-name="ce3">
            <text:p>3.197,78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60438.16" table:style-name="ce3">
            <text:p>60.438,16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002" table:style-name="ce3">
            <text:p>1.002,00</text:p>
          </table:table-cell>
          <table:table-cell table:style-name="ce1"/>
          <table:table-cell office:value-type="string" table:style-name="ce1">
            <text:p>For. CONSER - CONFSERVIZI <text:s/>CISPEL LOMBARDI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964.09" table:style-name="ce1">
            <text:p>964,09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260" table:style-name="ce1">
            <text:p>260</text:p>
          </table:table-cell>
          <table:table-cell table:style-name="ce1"/>
          <table:table-cell office:value-type="string" table:style-name="ce1">
            <text:p>For. DELLAN - TIZIANA DELL'ANN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2226" table:style-name="ce3">
            <text:p>2.226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3075.78" table:style-name="ce3">
            <text:p>3.075,78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889.6" table:style-name="ce1">
            <text:p>889,6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37.46" table:style-name="ce1">
            <text:p>37,46</text:p>
          </table:table-cell>
          <table:table-cell table:style-name="ce1"/>
          <table:table-cell office:value-type="string" table:style-name="ce1">
            <text:p>For. GIULIA - GIULIANI SP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265.89999999999998" table:style-name="ce1">
            <text:p>265,9</text:p>
          </table:table-cell>
          <table:table-cell table:style-name="ce1"/>
          <table:table-cell office:value-type="string" table:style-name="ce1">
            <text:p>For. GPPHEA - GLOBAL PHARMACIES PARTNER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360" table:style-name="ce1">
            <text:p>360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455" table:style-name="ce1">
            <text:p>455</text:p>
          </table:table-cell>
          <table:table-cell table:style-name="ce1"/>
          <table:table-cell office:value-type="string" table:style-name="ce1">
            <text:p>For. LABOUT - ZOIA MONIC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57.6" table:style-name="ce1">
            <text:p>57,6</text:p>
          </table:table-cell>
          <table:table-cell table:style-name="ce1"/>
          <table:table-cell office:value-type="string" table:style-name="ce1">
            <text:p>For. OPHCIT - Opella HC Italy Srl a Socio Unico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36.4" table:style-name="ce1">
            <text:p>136,4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3349" table:style-name="ce3">
            <text:p>3.349,00</text:p>
          </table:table-cell>
          <table:table-cell table:style-name="ce1"/>
          <table:table-cell office:value-type="string" table:style-name="ce1">
            <text:p>For. PHASER - PHARMASERVICE SRL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348.98" table:style-name="ce3">
            <text:p>1.348,98</text:p>
          </table:table-cell>
          <table:table-cell table:style-name="ce1"/>
          <table:table-cell office:value-type="string" table:style-name="ce1">
            <text:p>For. RGIS - RGIS SPECIALISTI IN INVENTARI SRL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847.6" table:style-name="ce3">
            <text:p>1.847,6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651.97" table:style-name="ce1">
            <text:p>651,97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579.33000000000004" table:style-name="ce1">
            <text:p>579,33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189.6199999999999" table:style-name="ce3">
            <text:p>1.189,62</text:p>
          </table:table-cell>
          <table:table-cell table:style-name="ce1"/>
          <table:table-cell office:value-type="string" table:style-name="ce1">
            <text:p>For. ZAMBON - ZAMBON ITALIA SRL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209.2" table:style-name="ce1">
            <text:p>209,2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202" table:style-name="ce1">
            <text:p>202</text:p>
          </table:table-cell>
          <table:table-cell table:style-name="ce1"/>
          <table:table-cell office:value-type="string" table:style-name="ce1">
            <text:p>For. ZIGOLI - ZIGOLI &amp; TOSATO di Zigoli Ivan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38" table:style-name="ce1">
            <text:p>138</text:p>
          </table:table-cell>
          <table:table-cell table:style-name="ce1"/>
          <table:table-cell office:value-type="string" table:style-name="ce1">
            <text:p>For. EMMALU - Emanuela Maria Luisa Cortell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1166.8800000000001" table:style-name="ce3">
            <text:p>1.166,88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756" table:style-name="ce1">
            <text:p>756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88" table:style-name="ce1">
            <text:p>88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2-10T00:00:00" table:style-name="ce2">
            <text:p>10/02/2025</text:p>
          </table:table-cell>
          <table:table-cell office:value-type="float" office:value="410" table:style-name="ce1">
            <text:p>410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02-24T00:00:00" table:style-name="ce2">
            <text:p>24/02/2025</text:p>
          </table:table-cell>
          <table:table-cell office:value-type="float" office:value="1849" table:style-name="ce3">
            <text:p>1.84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2-24T00:00:00" table:style-name="ce2">
            <text:p>24/02/2025</text:p>
          </table:table-cell>
          <table:table-cell office:value-type="float" office:value="1011" table:style-name="ce3">
            <text:p>1.01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2-24T00:00:00" table:style-name="ce2">
            <text:p>24/02/2025</text:p>
          </table:table-cell>
          <table:table-cell office:value-type="float" office:value="2519" table:style-name="ce3">
            <text:p>2.51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2-24T00:00:00" table:style-name="ce2">
            <text:p>24/02/2025</text:p>
          </table:table-cell>
          <table:table-cell office:value-type="float" office:value="1397" table:style-name="ce3">
            <text:p>1.39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2-24T00:00:00" table:style-name="ce2">
            <text:p>24/02/2025</text:p>
          </table:table-cell>
          <table:table-cell office:value-type="float" office:value="2441" table:style-name="ce3">
            <text:p>2.44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2-24T00:00:00" table:style-name="ce2">
            <text:p>24/02/2025</text:p>
          </table:table-cell>
          <table:table-cell office:value-type="float" office:value="1037" table:style-name="ce3">
            <text:p>1.03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2-24T00:00:00" table:style-name="ce2">
            <text:p>24/02/2025</text:p>
          </table:table-cell>
          <table:table-cell office:value-type="float" office:value="1821" table:style-name="ce3">
            <text:p>1.82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4061.36" table:style-name="ce3">
            <text:p>4.061,36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3813.29" table:style-name="ce3">
            <text:p>3.813,29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235.95" table:style-name="ce1">
            <text:p>235,95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984.2" table:style-name="ce1">
            <text:p>984,2</text:p>
          </table:table-cell>
          <table:table-cell table:style-name="ce1"/>
          <table:table-cell office:value-type="string" table:style-name="ce1">
            <text:p>For. CARTEM - HAGLEITNER HYGIENE CARTEMANI S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25743.52" table:style-name="ce3">
            <text:p>25.743,52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081.1600000000001" table:style-name="ce3">
            <text:p>1.081,16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343.77" table:style-name="ce1">
            <text:p>343,77</text:p>
          </table:table-cell>
          <table:table-cell table:style-name="ce1"/>
          <table:table-cell office:value-type="string" table:style-name="ce1">
            <text:p>For. DUPLEX - DUPLEX S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08" table:style-name="ce1">
            <text:p>108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243.3599999999999" table:style-name="ce3">
            <text:p>1.243,36</text:p>
          </table:table-cell>
          <table:table-cell table:style-name="ce1"/>
          <table:table-cell office:value-type="string" table:style-name="ce1">
            <text:p>For. GRFARM - GR FARMA S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652.15" table:style-name="ce1">
            <text:p>652,15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676.55" table:style-name="ce1">
            <text:p>676,55</text:p>
          </table:table-cell>
          <table:table-cell table:style-name="ce1"/>
          <table:table-cell office:value-type="string" table:style-name="ce1">
            <text:p>For. IBNSAV - I.B.N. Savio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990" table:style-name="ce3">
            <text:p>1.990,00</text:p>
          </table:table-cell>
          <table:table-cell table:style-name="ce1"/>
          <table:table-cell office:value-type="string" table:style-name="ce1">
            <text:p>For. INTSAN - Intesa Sanpaolo S.p.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3403.39" table:style-name="ce3">
            <text:p>3.403,39</text:p>
          </table:table-cell>
          <table:table-cell table:style-name="ce1"/>
          <table:table-cell office:value-type="string" table:style-name="ce1">
            <text:p>For. MYLITA - VIATRIS ITALIA S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96" table:style-name="ce1">
            <text:p>96</text:p>
          </table:table-cell>
          <table:table-cell table:style-name="ce1"/>
          <table:table-cell office:value-type="string" table:style-name="ce1">
            <text:p>For. NEXPAY - Nexi Payments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92" table:style-name="ce1">
            <text:p>192</text:p>
          </table:table-cell>
          <table:table-cell table:style-name="ce1"/>
          <table:table-cell office:value-type="string" table:style-name="ce1">
            <text:p>For. NEXPAY - Nexi Payments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98.04" table:style-name="ce1">
            <text:p>98,04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933" table:style-name="ce1">
            <text:p>933</text:p>
          </table:table-cell>
          <table:table-cell table:style-name="ce1"/>
          <table:table-cell office:value-type="string" table:style-name="ce1">
            <text:p>For. SOPRAN - SOPRAN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070.08" table:style-name="ce3">
            <text:p>1.070,08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452.31" table:style-name="ce1">
            <text:p>452,3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796.46" table:style-name="ce1">
            <text:p>796,46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98.48" table:style-name="ce1">
            <text:p>98,48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9.899999999999999" table:style-name="ce1">
            <text:p>19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62.12" table:style-name="ce1">
            <text:p>62,12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69.87" table:style-name="ce1">
            <text:p>69,87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428" table:style-name="ce1">
            <text:p>428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843.68" table:style-name="ce3">
            <text:p>1.843,68</text:p>
          </table:table-cell>
          <table:table-cell table:style-name="ce1"/>
          <table:table-cell office:value-type="string" table:style-name="ce1">
            <text:p>For. ROMAGN - ROBERTO ROMAGNANO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522.24" table:style-name="ce1">
            <text:p>522,24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74.8" table:style-name="ce1">
            <text:p>74,8</text:p>
          </table:table-cell>
          <table:table-cell table:style-name="ce1"/>
          <table:table-cell office:value-type="string" table:style-name="ce1">
            <text:p>04004020 - spese varie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662" table:style-name="ce1">
            <text:p>662</text:p>
          </table:table-cell>
          <table:table-cell table:style-name="ce1"/>
          <table:table-cell office:value-type="string" table:style-name="ce1">
            <text:p>04003006 - spese condominiali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454" table:style-name="ce3">
            <text:p>1.454,00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362" table:style-name="ce1">
            <text:p>362</text:p>
          </table:table-cell>
          <table:table-cell table:style-name="ce1"/>
          <table:table-cell office:value-type="string" table:style-name="ce1">
            <text:p>04008001 - imposte e tasse d'eserciz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34616.71" table:style-name="ce3">
            <text:p>34.616,71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324.2" table:style-name="ce1">
            <text:p>324,2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2-26T00:00:00" table:style-name="ce2">
            <text:p>26/02/2025</text:p>
          </table:table-cell>
          <table:table-cell office:value-type="float" office:value="158" table:style-name="ce1">
            <text:p>158</text:p>
          </table:table-cell>
          <table:table-cell table:style-name="ce1"/>
          <table:table-cell office:value-type="string" table:style-name="ce1">
            <text:p>For. BIFFI - BIFFI COMPUTER</text:p>
          </table:table-cell>
          <table:table-cell table:number-columns-repeated="16380"/>
        </table:table-row>
        <table:table-row table:style-name="ro1">
          <table:table-cell office:value-type="date" office:date-value="2025-03-03T00:00:00" table:style-name="ce2">
            <text:p>03/03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3-03T00:00:00" table:style-name="ce2">
            <text:p>03/03/2025</text:p>
          </table:table-cell>
          <table:table-cell office:value-type="float" office:value="274.72000000000003" table:style-name="ce1">
            <text:p>274,72</text:p>
          </table:table-cell>
          <table:table-cell table:style-name="ce1"/>
          <table:table-cell office:value-type="string" table:style-name="ce1">
            <text:p>For. SIAE - SOCIETA' ITALIANA AUTORI EDITORI SIAE VIMERCATE 10816</text:p>
          </table:table-cell>
          <table:table-cell table:number-columns-repeated="16380"/>
        </table:table-row>
        <table:table-row table:style-name="ro1">
          <table:table-cell office:value-type="date" office:date-value="2025-03-03T00:00:00" table:style-name="ce2">
            <text:p>03/03/2025</text:p>
          </table:table-cell>
          <table:table-cell office:value-type="float" office:value="1058" table:style-name="ce3">
            <text:p>1.058,00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3-05T00:00:00" table:style-name="ce2">
            <text:p>05/03/2025</text:p>
          </table:table-cell>
          <table:table-cell office:value-type="float" office:value="1778.92" table:style-name="ce3">
            <text:p>1.778,92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482" table:style-name="ce1">
            <text:p>482</text:p>
          </table:table-cell>
          <table:table-cell table:style-name="ce1"/>
          <table:table-cell office:value-type="string" table:style-name="ce1">
            <text:p>For. AIRTEK - AIR TEKNIC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6357.92" table:style-name="ce3">
            <text:p>6.357,92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963.8" table:style-name="ce1">
            <text:p>963,8</text:p>
          </table:table-cell>
          <table:table-cell table:style-name="ce1"/>
          <table:table-cell office:value-type="string" table:style-name="ce1">
            <text:p>For. ALTHEA - ALTHEA ITALIA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235.56" table:style-name="ce1">
            <text:p>235,56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268.8" table:style-name="ce1">
            <text:p>268,8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999.38" table:style-name="ce1">
            <text:p>999,38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683" table:style-name="ce1">
            <text:p>683</text:p>
          </table:table-cell>
          <table:table-cell table:style-name="ce1"/>
          <table:table-cell office:value-type="string" table:style-name="ce1">
            <text:p>For. BRIICT - BRIANZA ICT SAS di Giorgi Andrea e c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229" table:style-name="ce3">
            <text:p>1.229,00</text:p>
          </table:table-cell>
          <table:table-cell table:style-name="ce1"/>
          <table:table-cell office:value-type="string" table:style-name="ce1">
            <text:p>For. CALLON - FRANCA CALLONI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351.37" table:style-name="ce3">
            <text:p>1.351,37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2248" table:style-name="ce3">
            <text:p>2.248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536" table:style-name="ce1">
            <text:p>536</text:p>
          </table:table-cell>
          <table:table-cell table:style-name="ce1"/>
          <table:table-cell office:value-type="string" table:style-name="ce1">
            <text:p>For. ELLISS - ELLISSE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094.4000000000001" table:style-name="ce3">
            <text:p>1.094,4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900" table:style-name="ce1">
            <text:p>900</text:p>
          </table:table-cell>
          <table:table-cell table:style-name="ce1"/>
          <table:table-cell office:value-type="string" table:style-name="ce1">
            <text:p>For. FUJITA - FUJIFILM Italia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562" table:style-name="ce1">
            <text:p>562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3448.7" table:style-name="ce3">
            <text:p>3.448,70</text:p>
          </table:table-cell>
          <table:table-cell table:style-name="ce1"/>
          <table:table-cell office:value-type="string" table:style-name="ce1">
            <text:p>For. IMMOBI - IMMOBILIARE SISTEMA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40" table:style-name="ce1">
            <text:p>140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540.74" table:style-name="ce1">
            <text:p>540,74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58904.04" table:style-name="ce3">
            <text:p>58.904,04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162.77" table:style-name="ce3">
            <text:p>1.162,77</text:p>
          </table:table-cell>
          <table:table-cell table:style-name="ce1"/>
          <table:table-cell office:value-type="string" table:style-name="ce1">
            <text:p>For. MANETT - L.MANETTI - H.ROBERTS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375.89" table:style-name="ce1">
            <text:p>375,89</text:p>
          </table:table-cell>
          <table:table-cell table:style-name="ce1"/>
          <table:table-cell office:value-type="string" table:style-name="ce1">
            <text:p>For. MODULV - MODULVIVA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906.24" table:style-name="ce1">
            <text:p>906,24</text:p>
          </table:table-cell>
          <table:table-cell table:style-name="ce1"/>
          <table:table-cell office:value-type="string" table:style-name="ce1">
            <text:p>For. MONTOT - MONTEFARMACO OTC SP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386.5" table:style-name="ce3">
            <text:p>1.386,50</text:p>
          </table:table-cell>
          <table:table-cell table:style-name="ce1"/>
          <table:table-cell office:value-type="string" table:style-name="ce1">
            <text:p>For. OPHCIT - Opella HC Italy Srl a Socio Unico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450" table:style-name="ce1">
            <text:p>450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550" table:style-name="ce3">
            <text:p>1.550,00</text:p>
          </table:table-cell>
          <table:table-cell table:style-name="ce1"/>
          <table:table-cell office:value-type="string" table:style-name="ce1">
            <text:p>For. PESATO - TIPOGRAFIA PESATORI SNC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650" table:style-name="ce3">
            <text:p>1.650,0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332.93" table:style-name="ce1">
            <text:p>332,93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82" table:style-name="ce1">
            <text:p>82</text:p>
          </table:table-cell>
          <table:table-cell table:style-name="ce1"/>
          <table:table-cell office:value-type="string" table:style-name="ce1">
            <text:p>For. SAMIMP - SAM IMPIANTI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4364.7" table:style-name="ce3">
            <text:p>4.364,70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2772" table:style-name="ce3">
            <text:p>2.772,00</text:p>
          </table:table-cell>
          <table:table-cell table:style-name="ce1"/>
          <table:table-cell office:value-type="string" table:style-name="ce1">
            <text:p>For. TREEL - TREELOG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653.98" table:style-name="ce1">
            <text:p>653,98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511.6" table:style-name="ce1">
            <text:p>511,6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626" table:style-name="ce1">
            <text:p>626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3182.4" table:style-name="ce3">
            <text:p>3.182,40</text:p>
          </table:table-cell>
          <table:table-cell table:style-name="ce1"/>
          <table:table-cell office:value-type="string" table:style-name="ce1">
            <text:p>For. CIURLE - CIURLEO DARIO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40" table:style-name="ce1">
            <text:p>140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410" table:style-name="ce1">
            <text:p>410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03.5" table:style-name="ce1">
            <text:p>103,5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1681.06" table:style-name="ce3">
            <text:p>1.681,06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3-12T00:00:00" table:style-name="ce2">
            <text:p>12/03/2025</text:p>
          </table:table-cell>
          <table:table-cell office:value-type="float" office:value="603.84" table:style-name="ce1">
            <text:p>603,84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3-24T00:00:00" table:style-name="ce2">
            <text:p>24/03/2025</text:p>
          </table:table-cell>
          <table:table-cell office:value-type="float" office:value="1824" table:style-name="ce3">
            <text:p>1.824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3-24T00:00:00" table:style-name="ce2">
            <text:p>24/03/2025</text:p>
          </table:table-cell>
          <table:table-cell office:value-type="float" office:value="1031" table:style-name="ce3">
            <text:p>1.03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3-24T00:00:00" table:style-name="ce2">
            <text:p>24/03/2025</text:p>
          </table:table-cell>
          <table:table-cell office:value-type="float" office:value="2431" table:style-name="ce3">
            <text:p>2.43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3-24T00:00:00" table:style-name="ce2">
            <text:p>24/03/2025</text:p>
          </table:table-cell>
          <table:table-cell office:value-type="float" office:value="649.44000000000005" table:style-name="ce1">
            <text:p>649,44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3-24T00:00:00" table:style-name="ce2">
            <text:p>24/03/2025</text:p>
          </table:table-cell>
          <table:table-cell office:value-type="float" office:value="2230" table:style-name="ce3">
            <text:p>2.230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3-24T00:00:00" table:style-name="ce2">
            <text:p>24/03/2025</text:p>
          </table:table-cell>
          <table:table-cell office:value-type="float" office:value="1063" table:style-name="ce3">
            <text:p>1.063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3-24T00:00:00" table:style-name="ce2">
            <text:p>24/03/2025</text:p>
          </table:table-cell>
          <table:table-cell office:value-type="float" office:value="1799" table:style-name="ce3">
            <text:p>1.79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4565.71" table:style-name="ce3">
            <text:p>4.565,71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6071.12" table:style-name="ce3">
            <text:p>6.071,12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45.39" table:style-name="ce1">
            <text:p>45,39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400.43" table:style-name="ce1">
            <text:p>400,43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25" table:style-name="ce1">
            <text:p>125</text:p>
          </table:table-cell>
          <table:table-cell table:style-name="ce1"/>
          <table:table-cell office:value-type="string" table:style-name="ce1">
            <text:p>For. COMPUT - COMPUTER AREA S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46052.33" table:style-name="ce3">
            <text:p>46.052,33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365.34" table:style-name="ce1">
            <text:p>365,34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625.55" table:style-name="ce3">
            <text:p>1.625,55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17" table:style-name="ce1">
            <text:p>117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264.5" table:style-name="ce1">
            <text:p>264,5</text:p>
          </table:table-cell>
          <table:table-cell table:style-name="ce1"/>
          <table:table-cell office:value-type="string" table:style-name="ce1">
            <text:p>For. FOIRSA - Fondazione IRCCS San Gerardo dei Tintori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452" table:style-name="ce1">
            <text:p>452</text:p>
          </table:table-cell>
          <table:table-cell table:style-name="ce1"/>
          <table:table-cell office:value-type="string" table:style-name="ce1">
            <text:p>For. FOIRSA - Fondazione IRCCS San Gerardo dei Tintori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100" table:style-name="ce3">
            <text:p>1.100,00</text:p>
          </table:table-cell>
          <table:table-cell table:style-name="ce1"/>
          <table:table-cell office:value-type="string" table:style-name="ce1">
            <text:p>For. FULCRI - FULCRI S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2220.54" table:style-name="ce3">
            <text:p>2.220,54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3852" table:style-name="ce3">
            <text:p>3.852,00</text:p>
          </table:table-cell>
          <table:table-cell table:style-name="ce1"/>
          <table:table-cell office:value-type="string" table:style-name="ce1">
            <text:p>For. MEDELI - MEDEL INTERNATIONAL S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329.71" table:style-name="ce1">
            <text:p>329,71</text:p>
          </table:table-cell>
          <table:table-cell table:style-name="ce1"/>
          <table:table-cell office:value-type="string" table:style-name="ce1">
            <text:p>For. MYLITA - VIATRIS ITALIA S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4251.51" table:style-name="ce3">
            <text:p>4.251,51</text:p>
          </table:table-cell>
          <table:table-cell table:style-name="ce1"/>
          <table:table-cell office:value-type="string" table:style-name="ce1">
            <text:p>For. PHARM - PHARMAIDEA S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320.25" table:style-name="ce1">
            <text:p>320,25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883.74" table:style-name="ce1">
            <text:p>883,74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002.04" table:style-name="ce3">
            <text:p>1.002,04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98.61" table:style-name="ce1">
            <text:p>98,6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372.52" table:style-name="ce1">
            <text:p>372,52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29.09" table:style-name="ce1">
            <text:p>29,0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57.08" table:style-name="ce1">
            <text:p>57,08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67.599999999999994" table:style-name="ce1">
            <text:p>67,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230" table:style-name="ce1">
            <text:p>230</text:p>
          </table:table-cell>
          <table:table-cell table:style-name="ce1"/>
          <table:table-cell office:value-type="string" table:style-name="ce1">
            <text:p>For. EDILCA - EDIL CAMY SAS di Catoia Pasquale e C.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603.2" table:style-name="ce3">
            <text:p>1.603,20</text:p>
          </table:table-cell>
          <table:table-cell table:style-name="ce1"/>
          <table:table-cell office:value-type="string" table:style-name="ce1">
            <text:p>For. A3STUD - A3 STUDIO ASS.ARCH.BRAMATI e GALBIATI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7800" table:style-name="ce3">
            <text:p>7.800,00</text:p>
          </table:table-cell>
          <table:table-cell table:style-name="ce1"/>
          <table:table-cell office:value-type="string" table:style-name="ce1">
            <text:p>For. IMMOPA - IMMOPAN SERVIZI SRL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32561.21" table:style-name="ce3">
            <text:p>32.561,21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2" table:style-name="ce1">
            <text:p>2</text:p>
          </table:table-cell>
          <table:table-cell table:style-name="ce1"/>
          <table:table-cell office:value-type="string" table:style-name="ce1">
            <text:p>04004058 - valori bollati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number-rows-repeated="3"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1.3" table:style-name="ce1">
            <text:p>1,3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3-27T00:00:00" table:style-name="ce2">
            <text:p>27/03/2025</text:p>
          </table:table-cell>
          <table:table-cell office:value-type="float" office:value="334.67" table:style-name="ce1">
            <text:p>334,67</text:p>
          </table:table-cell>
          <table:table-cell table:style-name="ce1"/>
          <table:table-cell office:value-type="string" table:style-name="ce1">
            <text:p>04008001 - imposte e tasse d'eserciz</text:p>
          </table:table-cell>
          <table:table-cell table:number-columns-repeated="16380"/>
        </table:table-row>
        <table:table-row table:style-name="ro1">
          <table:table-cell office:value-type="date" office:date-value="2025-04-03T00:00:00" table:style-name="ce2">
            <text:p>03/04/2025</text:p>
          </table:table-cell>
          <table:table-cell office:value-type="float" office:value="29575.57" table:style-name="ce3">
            <text:p>29.575,57</text:p>
          </table:table-cell>
          <table:table-cell table:style-name="ce1"/>
          <table:table-cell office:value-type="string" table:style-name="ce1">
            <text:p>For. SOCIET - SOCIETA' PER LO SVILUPPO RECUPERO URBANO</text:p>
          </table:table-cell>
          <table:table-cell table:number-columns-repeated="16380"/>
        </table:table-row>
        <table:table-row table:style-name="ro1">
          <table:table-cell office:value-type="date" office:date-value="2025-04-03T00:00:00" table:style-name="ce2">
            <text:p>03/04/2025</text:p>
          </table:table-cell>
          <table:table-cell office:value-type="float" office:value="1236.74" table:style-name="ce3">
            <text:p>1.236,74</text:p>
          </table:table-cell>
          <table:table-cell table:style-name="ce1"/>
          <table:table-cell office:value-type="string" table:style-name="ce1">
            <text:p>For. JOHJOH - KENVUE ITALIA SPA</text:p>
          </table:table-cell>
          <table:table-cell table:number-columns-repeated="16380"/>
        </table:table-row>
        <table:table-row table:style-name="ro1">
          <table:table-cell office:value-type="date" office:date-value="2025-01-30T00:00:00" table:style-name="ce2">
            <text:p>30/01/2025</text:p>
          </table:table-cell>
          <table:table-cell office:value-type="float" office:value="16620.47" table:style-name="ce3">
            <text:p>16.620,47</text:p>
          </table:table-cell>
          <table:table-cell table:style-name="ce1"/>
          <table:table-cell office:value-type="string" table:style-name="ce1">
            <text:p>02005004 - debiti diversi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4045.28" table:style-name="ce3">
            <text:p>4.045,28</text:p>
          </table:table-cell>
          <table:table-cell table:style-name="ce1"/>
          <table:table-cell office:value-type="string" table:style-name="ce1">
            <text:p>02003004 - fondo previambiente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379.88" table:style-name="ce1">
            <text:p>379,88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1238.28" table:style-name="ce3">
            <text:p>1.238,28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470.4" table:style-name="ce1">
            <text:p>470,4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517.05999999999995" table:style-name="ce1">
            <text:p>517,06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64" table:style-name="ce1">
            <text:p>64</text:p>
          </table:table-cell>
          <table:table-cell table:style-name="ce1"/>
          <table:table-cell office:value-type="string" table:style-name="ce1">
            <text:p>For. BIFFI - BIFFI COMPUTER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54199.199999999997" table:style-name="ce3">
            <text:p>54.199,20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292.81" table:style-name="ce1">
            <text:p>292,81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128" table:style-name="ce1">
            <text:p>128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288" table:style-name="ce1">
            <text:p>288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2248" table:style-name="ce3">
            <text:p>2.248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1507.2" table:style-name="ce3">
            <text:p>1.507,2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450" table:style-name="ce1">
            <text:p>450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525" table:style-name="ce1">
            <text:p>525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400.41" table:style-name="ce1">
            <text:p>400,41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602.98" table:style-name="ce1">
            <text:p>602,98</text:p>
          </table:table-cell>
          <table:table-cell table:style-name="ce1"/>
          <table:table-cell office:value-type="string" table:style-name="ce1">
            <text:p>For. MANETT - L.MANETTI - H.ROBERTS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450" table:style-name="ce1">
            <text:p>450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2290" table:style-name="ce3">
            <text:p>2.290,0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707.01" table:style-name="ce1">
            <text:p>707,01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320.64" table:style-name="ce1">
            <text:p>320,64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220" table:style-name="ce1">
            <text:p>220</text:p>
          </table:table-cell>
          <table:table-cell table:style-name="ce1"/>
          <table:table-cell office:value-type="string" table:style-name="ce1">
            <text:p>For. ZIGOLI - ZIGOLI &amp; TOSATO di Zigoli Ivan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708" table:style-name="ce1">
            <text:p>708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282" table:style-name="ce1">
            <text:p>282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1563.74" table:style-name="ce3">
            <text:p>1.563,74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821" table:style-name="ce1">
            <text:p>821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110.5" table:style-name="ce1">
            <text:p>110,5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4-10T00:00:00" table:style-name="ce2">
            <text:p>10/04/2025</text:p>
          </table:table-cell>
          <table:table-cell office:value-type="float" office:value="636.48" table:style-name="ce1">
            <text:p>636,48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4-15T00:00:00" table:style-name="ce2">
            <text:p>15/04/2025</text:p>
          </table:table-cell>
          <table:table-cell office:value-type="float" office:value="1969" table:style-name="ce3">
            <text:p>1.96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4-15T00:00:00" table:style-name="ce2">
            <text:p>15/04/2025</text:p>
          </table:table-cell>
          <table:table-cell office:value-type="float" office:value="999" table:style-name="ce1">
            <text:p>999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4-15T00:00:00" table:style-name="ce2">
            <text:p>15/04/2025</text:p>
          </table:table-cell>
          <table:table-cell office:value-type="float" office:value="2481" table:style-name="ce3">
            <text:p>2.48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4-15T00:00:00" table:style-name="ce2">
            <text:p>15/04/2025</text:p>
          </table:table-cell>
          <table:table-cell office:value-type="float" office:value="2275" table:style-name="ce3">
            <text:p>2.275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4-15T00:00:00" table:style-name="ce2">
            <text:p>15/04/2025</text:p>
          </table:table-cell>
          <table:table-cell office:value-type="float" office:value="1054" table:style-name="ce3">
            <text:p>1.054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4-15T00:00:00" table:style-name="ce2">
            <text:p>15/04/2025</text:p>
          </table:table-cell>
          <table:table-cell office:value-type="float" office:value="1717" table:style-name="ce3">
            <text:p>1.71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2554.79" table:style-name="ce3">
            <text:p>2.554,79</text:p>
          </table:table-cell>
          <table:table-cell table:style-name="ce1"/>
          <table:table-cell office:value-type="string" table:style-name="ce1">
            <text:p>For. ABIOGE - ABIOGEN PHARMA SPA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2887.4" table:style-name="ce3">
            <text:p>2.887,40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3647.03" table:style-name="ce3">
            <text:p>3.647,03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2055.41" table:style-name="ce3">
            <text:p>2.055,41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252.25" table:style-name="ce1">
            <text:p>252,25</text:p>
          </table:table-cell>
          <table:table-cell table:style-name="ce1"/>
          <table:table-cell office:value-type="string" table:style-name="ce1">
            <text:p>For. AURIND - AURIGANE INDUSTRIE S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127" table:style-name="ce1">
            <text:p>127</text:p>
          </table:table-cell>
          <table:table-cell table:style-name="ce1"/>
          <table:table-cell office:value-type="string" table:style-name="ce1">
            <text:p>For. BRIACQ - BRIANZA ACQUE S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35360.39" table:style-name="ce3">
            <text:p>35.360,39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3280.44" table:style-name="ce3">
            <text:p>3.280,44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1050" table:style-name="ce3">
            <text:p>1.050,00</text:p>
          </table:table-cell>
          <table:table-cell table:style-name="ce1"/>
          <table:table-cell office:value-type="string" table:style-name="ce1">
            <text:p>For. FARMAL - FARMALABOR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1009.25" table:style-name="ce3">
            <text:p>1.009,25</text:p>
          </table:table-cell>
          <table:table-cell table:style-name="ce1"/>
          <table:table-cell office:value-type="string" table:style-name="ce1">
            <text:p>For. GMMFAR - GMM FARMA S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354.95" table:style-name="ce1">
            <text:p>354,95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637.14" table:style-name="ce1">
            <text:p>637,14</text:p>
          </table:table-cell>
          <table:table-cell table:style-name="ce1"/>
          <table:table-cell office:value-type="string" table:style-name="ce1">
            <text:p>For. IBNSAV - I.B.N. Savio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267.77" table:style-name="ce1">
            <text:p>267,77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998.13" table:style-name="ce1">
            <text:p>998,13</text:p>
          </table:table-cell>
          <table:table-cell table:style-name="ce1"/>
          <table:table-cell office:value-type="string" table:style-name="ce1">
            <text:p>For. ORGAN - ORGANON ITALIA S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2132.6799999999998" table:style-name="ce3">
            <text:p>2.132,68</text:p>
          </table:table-cell>
          <table:table-cell table:style-name="ce1"/>
          <table:table-cell office:value-type="string" table:style-name="ce1">
            <text:p>For. RECKIT - RECKITT BENCKISER KEALTHCARE SPA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183.12" table:style-name="ce1">
            <text:p>183,12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4558.5200000000004" table:style-name="ce3">
            <text:p>4.558,52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4-28T00:00:00" table:style-name="ce2">
            <text:p>28/04/2025</text:p>
          </table:table-cell>
          <table:table-cell office:value-type="float" office:value="6732.16" table:style-name="ce3">
            <text:p>6.732,16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4-29T00:00:00" table:style-name="ce2">
            <text:p>29/04/2025</text:p>
          </table:table-cell>
          <table:table-cell office:value-type="float" office:value="255.59" table:style-name="ce1">
            <text:p>255,59</text:p>
          </table:table-cell>
          <table:table-cell table:style-name="ce1"/>
          <table:table-cell office:value-type="string" table:style-name="ce1">
            <text:p>For. GIMA - GIMA SPA</text:p>
          </table:table-cell>
          <table:table-cell table:number-columns-repeated="16380"/>
        </table:table-row>
        <table:table-row table:style-name="ro1">
          <table:table-cell office:value-type="date" office:date-value="2025-04-30T00:00:00" table:style-name="ce2">
            <text:p>30/04/2025</text:p>
          </table:table-cell>
          <table:table-cell office:value-type="float" office:value="41.82" table:style-name="ce1">
            <text:p>41,82</text:p>
          </table:table-cell>
          <table:table-cell table:style-name="ce1"/>
          <table:table-cell office:value-type="string" table:style-name="ce1">
            <text:p>For. SCFCON - SCF srl</text:p>
          </table:table-cell>
          <table:table-cell table:number-columns-repeated="16380"/>
        </table:table-row>
        <table:table-row table:style-name="ro1">
          <table:table-cell office:value-type="date" office:date-value="2025-04-30T00:00:00" table:style-name="ce2">
            <text:p>30/04/2025</text:p>
          </table:table-cell>
          <table:table-cell office:value-type="float" office:value="290" table:style-name="ce1">
            <text:p>290</text:p>
          </table:table-cell>
          <table:table-cell table:style-name="ce1"/>
          <table:table-cell office:value-type="string" table:style-name="ce1">
            <text:p>For. EDILCA - EDIL CAMY SAS di Catoia Pasquale e C.</text:p>
          </table:table-cell>
          <table:table-cell table:number-columns-repeated="16380"/>
        </table:table-row>
        <table:table-row table:style-name="ro1">
          <table:table-cell office:value-type="date" office:date-value="2025-05-08T00:00:00" table:style-name="ce2">
            <text:p>08/05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5-08T00:00:00" table:style-name="ce2">
            <text:p>08/05/2025</text:p>
          </table:table-cell>
          <table:table-cell office:value-type="float" office:value="60541.18" table:style-name="ce3">
            <text:p>60.541,18</text:p>
          </table:table-cell>
          <table:table-cell table:style-name="ce1"/>
          <table:table-cell office:value-type="string" table:style-name="ce1">
            <text:p>For. SOCIET - SOCIETA' PER LO SVILUPPO RECUPERO URBANO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535" table:style-name="ce1">
            <text:p>535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1535.87" table:style-name="ce3">
            <text:p>1.535,87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254" table:style-name="ce1">
            <text:p>254</text:p>
          </table:table-cell>
          <table:table-cell table:style-name="ce1"/>
          <table:table-cell office:value-type="string" table:style-name="ce1">
            <text:p>For. BARTOL - VALENTINA BARTOLO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268.8" table:style-name="ce1">
            <text:p>268,8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360" table:style-name="ce1">
            <text:p>360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539.6" table:style-name="ce1">
            <text:p>539,6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1008.8" table:style-name="ce3">
            <text:p>1.008,8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1792.4" table:style-name="ce3">
            <text:p>1.792,4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478" table:style-name="ce1">
            <text:p>478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428" table:style-name="ce1">
            <text:p>428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526" table:style-name="ce1">
            <text:p>526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352" table:style-name="ce1">
            <text:p>352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192.5" table:style-name="ce1">
            <text:p>192,5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128" table:style-name="ce1">
            <text:p>128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05-09T00:00:00" table:style-name="ce2">
            <text:p>09/05/2025</text:p>
          </table:table-cell>
          <table:table-cell office:value-type="float" office:value="1011.84" table:style-name="ce3">
            <text:p>1.011,84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4455.3500000000004" table:style-name="ce3">
            <text:p>4.455,35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1911.69" table:style-name="ce3">
            <text:p>1.911,69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162.04" table:style-name="ce1">
            <text:p>162,04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539.33000000000004" table:style-name="ce1">
            <text:p>539,33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966.91" table:style-name="ce1">
            <text:p>966,91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57177.13" table:style-name="ce3">
            <text:p>57.177,13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452.87" table:style-name="ce1">
            <text:p>452,87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2248" table:style-name="ce3">
            <text:p>2.248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1671.81" table:style-name="ce3">
            <text:p>1.671,81</text:p>
          </table:table-cell>
          <table:table-cell table:style-name="ce1"/>
          <table:table-cell office:value-type="string" table:style-name="ce1">
            <text:p>For. FA1000 - FARMA 1000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218.3" table:style-name="ce1">
            <text:p>218,3</text:p>
          </table:table-cell>
          <table:table-cell table:style-name="ce1"/>
          <table:table-cell office:value-type="string" table:style-name="ce1">
            <text:p>For. FULCRI - FULCRI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3438.7" table:style-name="ce3">
            <text:p>3.438,70</text:p>
          </table:table-cell>
          <table:table-cell table:style-name="ce1"/>
          <table:table-cell office:value-type="string" table:style-name="ce1">
            <text:p>For. IMMOBI - IMMOBILIARE SISTEMA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1503.28" table:style-name="ce3">
            <text:p>1.503,28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2133.8000000000002" table:style-name="ce3">
            <text:p>2.133,80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208.63" table:style-name="ce1">
            <text:p>208,63</text:p>
          </table:table-cell>
          <table:table-cell table:style-name="ce1"/>
          <table:table-cell office:value-type="string" table:style-name="ce1">
            <text:p>For. MODULV - MODULVIVA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3941.27" table:style-name="ce3">
            <text:p>3.941,27</text:p>
          </table:table-cell>
          <table:table-cell table:style-name="ce1"/>
          <table:table-cell office:value-type="string" table:style-name="ce1">
            <text:p>For. OPHCIT - Opella HC Italy Srl a Socio Unico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1019.38" table:style-name="ce3">
            <text:p>1.019,38</text:p>
          </table:table-cell>
          <table:table-cell table:style-name="ce1"/>
          <table:table-cell office:value-type="string" table:style-name="ce1">
            <text:p>For. ORGAN - ORGANON ITALIA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564.33000000000004" table:style-name="ce1">
            <text:p>564,33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343.18" table:style-name="ce1">
            <text:p>343,18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2220" table:style-name="ce3">
            <text:p>2.220,00</text:p>
          </table:table-cell>
          <table:table-cell table:style-name="ce1"/>
          <table:table-cell office:value-type="string" table:style-name="ce1">
            <text:p>For. VERDMA - VERDUCI GAETANO MARCO</text:p>
          </table:table-cell>
          <table:table-cell table:number-columns-repeated="16380"/>
        </table:table-row>
        <table:table-row table:style-name="ro1">
          <table:table-cell office:value-type="date" office:date-value="2025-05-15T00:00:00" table:style-name="ce2">
            <text:p>15/05/2025</text:p>
          </table:table-cell>
          <table:table-cell office:value-type="float" office:value="140" table:style-name="ce1">
            <text:p>140</text:p>
          </table:table-cell>
          <table:table-cell table:style-name="ce1"/>
          <table:table-cell office:value-type="string" table:style-name="ce1">
            <text:p>For. EDILCA - EDIL CAMY SAS di Catoia Pasquale e C.</text:p>
          </table:table-cell>
          <table:table-cell table:number-columns-repeated="16380"/>
        </table:table-row>
        <table:table-row table:style-name="ro1">
          <table:table-cell office:value-type="date" office:date-value="2025-05-16T00:00:00" table:style-name="ce2">
            <text:p>16/05/2025</text:p>
          </table:table-cell>
          <table:table-cell office:value-type="float" office:value="28.71" table:style-name="ce1">
            <text:p>28,71</text:p>
          </table:table-cell>
          <table:table-cell table:style-name="ce1"/>
          <table:table-cell office:value-type="string" table:style-name="ce1">
            <text:p>01004004 - fornitori c/anticipi</text:p>
          </table:table-cell>
          <table:table-cell table:number-columns-repeated="16380"/>
        </table:table-row>
        <table:table-row table:style-name="ro1">
          <table:table-cell office:value-type="date" office:date-value="2025-05-16T00:00:00" table:style-name="ce2">
            <text:p>16/05/2025</text:p>
          </table:table-cell>
          <table:table-cell office:value-type="float" office:value="166" table:style-name="ce1">
            <text:p>166</text:p>
          </table:table-cell>
          <table:table-cell table:style-name="ce1"/>
          <table:table-cell office:value-type="string" table:style-name="ce1">
            <text:p>For. PROGET - PROGETTI SRL</text:p>
          </table:table-cell>
          <table:table-cell table:number-columns-repeated="16380"/>
        </table:table-row>
        <table:table-row table:style-name="ro1">
          <table:table-cell office:value-type="date" office:date-value="2025-05-22T00:00:00" table:style-name="ce2">
            <text:p>22/05/2025</text:p>
          </table:table-cell>
          <table:table-cell office:value-type="float" office:value="14350.8" table:style-name="ce3">
            <text:p>14.350,80</text:p>
          </table:table-cell>
          <table:table-cell table:style-name="ce1"/>
          <table:table-cell office:value-type="string" table:style-name="ce1">
            <text:p>For. AZDESI - AZDESIGN SRL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3305" table:style-name="ce3">
            <text:p>3.305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1628" table:style-name="ce3">
            <text:p>1.62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4963" table:style-name="ce3">
            <text:p>4.963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4648" table:style-name="ce3">
            <text:p>4.64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1540" table:style-name="ce3">
            <text:p>1.540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3304" table:style-name="ce3">
            <text:p>3.304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568.42999999999995" table:style-name="ce1">
            <text:p>568,43</text:p>
          </table:table-cell>
          <table:table-cell table:style-name="ce1"/>
          <table:table-cell office:value-type="string" table:style-name="ce1">
            <text:p>04004001 - spese assicurative</text:p>
          </table:table-cell>
          <table:table-cell table:number-columns-repeated="16380"/>
        </table:table-row>
        <table:table-row table:style-name="ro1">
          <table:table-cell office:value-type="date" office:date-value="2025-05-23T00:00:00" table:style-name="ce2">
            <text:p>23/05/2025</text:p>
          </table:table-cell>
          <table:table-cell office:value-type="float" office:value="1700" table:style-name="ce3">
            <text:p>1.700,00</text:p>
          </table:table-cell>
          <table:table-cell table:style-name="ce1"/>
          <table:table-cell office:value-type="string" table:style-name="ce1">
            <text:p>04004001 - spese assicurative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618.4" table:style-name="ce3">
            <text:p>3.618,40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431.3" table:style-name="ce1">
            <text:p>431,3</text:p>
          </table:table-cell>
          <table:table-cell table:style-name="ce1"/>
          <table:table-cell office:value-type="string" table:style-name="ce1">
            <text:p>For. AURIND - AURIGANE INDUSTRIE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054.04" table:style-name="ce3">
            <text:p>1.054,04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2889.599999999999" table:style-name="ce3">
            <text:p>52.889,60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429.84" table:style-name="ce1">
            <text:p>429,84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05" table:style-name="ce1">
            <text:p>305</text:p>
          </table:table-cell>
          <table:table-cell table:style-name="ce1"/>
          <table:table-cell office:value-type="string" table:style-name="ce1">
            <text:p>For. DSCDIG - D.S.C. DIGITAL SYSTEM COMPUTERS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42.43" table:style-name="ce1">
            <text:p>342,43</text:p>
          </table:table-cell>
          <table:table-cell table:style-name="ce1"/>
          <table:table-cell office:value-type="string" table:style-name="ce1">
            <text:p>For. DUPLEX - DUPLEX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120.35" table:style-name="ce3">
            <text:p>3.120,35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07" table:style-name="ce1">
            <text:p>107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154.79" table:style-name="ce3">
            <text:p>1.154,79</text:p>
          </table:table-cell>
          <table:table-cell table:style-name="ce1"/>
          <table:table-cell office:value-type="string" table:style-name="ce1">
            <text:p>For. GIULIA - GIULIANI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900" table:style-name="ce1">
            <text:p>900</text:p>
          </table:table-cell>
          <table:table-cell table:style-name="ce1"/>
          <table:table-cell office:value-type="string" table:style-name="ce1">
            <text:p>01001003 - cassa economato 1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278.7" table:style-name="ce1">
            <text:p>278,7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190" table:style-name="ce3">
            <text:p>1.190,00</text:p>
          </table:table-cell>
          <table:table-cell table:style-name="ce1"/>
          <table:table-cell office:value-type="string" table:style-name="ce1">
            <text:p>For. MEDELI - MEDEL INTERNATIONAL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4757.38" table:style-name="ce3">
            <text:p>4.757,38</text:p>
          </table:table-cell>
          <table:table-cell table:style-name="ce1"/>
          <table:table-cell office:value-type="string" table:style-name="ce1">
            <text:p>For. MYLITA - VIATRIS ITALIA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26.13" table:style-name="ce1">
            <text:p>26,13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31" table:style-name="ce1">
            <text:p>131</text:p>
          </table:table-cell>
          <table:table-cell table:style-name="ce1"/>
          <table:table-cell office:value-type="string" table:style-name="ce1">
            <text:p>For. SOPRAN - SOPRAN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812.07" table:style-name="ce1">
            <text:p>812,07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33.14" table:style-name="ce1">
            <text:p>333,14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92.54" table:style-name="ce1">
            <text:p>92,54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716.83" table:style-name="ce1">
            <text:p>716,83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285.16000000000003" table:style-name="ce1">
            <text:p>285,16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17.41" table:style-name="ce1">
            <text:p>517,4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93.25" table:style-name="ce1">
            <text:p>93,25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64.32000000000005" table:style-name="ce1">
            <text:p>564,32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63.96" table:style-name="ce1">
            <text:p>63,9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44.54" table:style-name="ce1">
            <text:p>144,54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67.86" table:style-name="ce1">
            <text:p>67,8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4.62" table:style-name="ce1">
            <text:p>54,62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8501.7099999999991" table:style-name="ce3">
            <text:p>8.501,71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267.97000000000003" table:style-name="ce1">
            <text:p>267,97</text:p>
          </table:table-cell>
          <table:table-cell table:style-name="ce1"/>
          <table:table-cell office:value-type="string" table:style-name="ce1">
            <text:p>04008008 - pro rata rettifica iva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3593.94" table:style-name="ce3">
            <text:p>33.593,94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number-rows-repeated="4"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979.7" table:style-name="ce1">
            <text:p>979,7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337.08" table:style-name="ce1">
            <text:p>337,08</text:p>
          </table:table-cell>
          <table:table-cell table:style-name="ce1"/>
          <table:table-cell office:value-type="string" table:style-name="ce1">
            <text:p>04003006 - spese condominiali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1285.3399999999999" table:style-name="ce3">
            <text:p>1.285,34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5-28T00:00:00" table:style-name="ce2">
            <text:p>28/05/2025</text:p>
          </table:table-cell>
          <table:table-cell office:value-type="float" office:value="200" table:style-name="ce1">
            <text:p>200</text:p>
          </table:table-cell>
          <table:table-cell table:style-name="ce1"/>
          <table:table-cell office:value-type="string" table:style-name="ce1">
            <text:p>04004035 - compensi collaboratori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2623.92" table:style-name="ce3">
            <text:p>2.623,92</text:p>
          </table:table-cell>
          <table:table-cell table:style-name="ce1"/>
          <table:table-cell office:value-type="string" table:style-name="ce1">
            <text:p>For. GLAXO - GLAXOSMITHKLINE SPA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1298.75" table:style-name="ce3">
            <text:p>1.298,75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574.08000000000004" table:style-name="ce1">
            <text:p>574,08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506" table:style-name="ce1">
            <text:p>506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1231.5999999999999" table:style-name="ce3">
            <text:p>1.231,6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1808.8" table:style-name="ce3">
            <text:p>1.808,8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304" table:style-name="ce1">
            <text:p>304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763.6" table:style-name="ce1">
            <text:p>763,6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6-06T00:00:00" table:style-name="ce2">
            <text:p>06/06/2025</text:p>
          </table:table-cell>
          <table:table-cell office:value-type="float" office:value="537.6" table:style-name="ce1">
            <text:p>537,6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470.9" table:style-name="ce1">
            <text:p>470,9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880.63" table:style-name="ce1">
            <text:p>880,63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5659.69" table:style-name="ce3">
            <text:p>5.659,69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840" table:style-name="ce1">
            <text:p>840</text:p>
          </table:table-cell>
          <table:table-cell table:style-name="ce1"/>
          <table:table-cell office:value-type="string" table:style-name="ce1">
            <text:p>For. AZDESI - AZDESIGN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8475.14" table:style-name="ce3">
            <text:p>8.475,14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294.88" table:style-name="ce1">
            <text:p>294,88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63" table:style-name="ce1">
            <text:p>63</text:p>
          </table:table-cell>
          <table:table-cell table:style-name="ce1"/>
          <table:table-cell office:value-type="string" table:style-name="ce1">
            <text:p>For. BRIICT - BRIANZA ICT SAS di Giorgi Andrea e c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866.68" table:style-name="ce1">
            <text:p>866,68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47637.02" table:style-name="ce3">
            <text:p>47.637,02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536.6" table:style-name="ce1">
            <text:p>536,6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110.7" table:style-name="ce1">
            <text:p>110,7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528" table:style-name="ce1">
            <text:p>528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194" table:style-name="ce1">
            <text:p>194</text:p>
          </table:table-cell>
          <table:table-cell table:style-name="ce1"/>
          <table:table-cell office:value-type="string" table:style-name="ce1">
            <text:p>For. ECOLOG - ECOLOGIA AMBIENTE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4496" table:style-name="ce3">
            <text:p>4.496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2946.62" table:style-name="ce3">
            <text:p>2.946,62</text:p>
          </table:table-cell>
          <table:table-cell table:style-name="ce1"/>
          <table:table-cell office:value-type="string" table:style-name="ce1">
            <text:p>For. OPHCIT - Opella HC Italy Srl a Socio Unico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134" table:style-name="ce1">
            <text:p>134</text:p>
          </table:table-cell>
          <table:table-cell table:style-name="ce1"/>
          <table:table-cell office:value-type="string" table:style-name="ce1">
            <text:p>For. OTTVEL - OTTORINO VELTRI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3080.41" table:style-name="ce3">
            <text:p>3.080,41</text:p>
          </table:table-cell>
          <table:table-cell table:style-name="ce1"/>
          <table:table-cell office:value-type="string" table:style-name="ce1">
            <text:p>For. PHARM - PHARMAIDEA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1497.45" table:style-name="ce3">
            <text:p>1.497,45</text:p>
          </table:table-cell>
          <table:table-cell table:style-name="ce1"/>
          <table:table-cell office:value-type="string" table:style-name="ce1">
            <text:p>For. PIANS - PIELLE ANTINFORTUNISTICA S.R.L .S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2366.66" table:style-name="ce3">
            <text:p>2.366,66</text:p>
          </table:table-cell>
          <table:table-cell table:style-name="ce1"/>
          <table:table-cell office:value-type="string" table:style-name="ce1">
            <text:p>For. RECORD - RECORDATI INDUSTRIA CHIMICA E FARMAC.SPA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674" table:style-name="ce1">
            <text:p>674</text:p>
          </table:table-cell>
          <table:table-cell table:style-name="ce1"/>
          <table:table-cell office:value-type="string" table:style-name="ce1">
            <text:p>For. SAMIMP - SAM IMPIANTI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1044.48" table:style-name="ce3">
            <text:p>1.044,48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166.27" table:style-name="ce1">
            <text:p>166,27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930" table:style-name="ce1">
            <text:p>930</text:p>
          </table:table-cell>
          <table:table-cell table:style-name="ce1"/>
          <table:table-cell office:value-type="string" table:style-name="ce1">
            <text:p>For. TREEL - TREELOG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314.35000000000002" table:style-name="ce1">
            <text:p>314,35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6-11T00:00:00" table:style-name="ce2">
            <text:p>11/06/2025</text:p>
          </table:table-cell>
          <table:table-cell office:value-type="float" office:value="718" table:style-name="ce1">
            <text:p>718</text:p>
          </table:table-cell>
          <table:table-cell table:style-name="ce1"/>
          <table:table-cell office:value-type="string" table:style-name="ce1">
            <text:p>For. ZIGOLI - ZIGOLI &amp; TOSATO di Zigoli Ivan</text:p>
          </table:table-cell>
          <table:table-cell table:number-columns-repeated="16380"/>
        </table:table-row>
        <table:table-row table:style-name="ro1">
          <table:table-cell office:value-type="date" office:date-value="2025-06-20T00:00:00" table:style-name="ce2">
            <text:p>20/06/2025</text:p>
          </table:table-cell>
          <table:table-cell office:value-type="float" office:value="3451" table:style-name="ce3">
            <text:p>3.45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6-20T00:00:00" table:style-name="ce2">
            <text:p>20/06/2025</text:p>
          </table:table-cell>
          <table:table-cell office:value-type="float" office:value="1747" table:style-name="ce3">
            <text:p>1.74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6-20T00:00:00" table:style-name="ce2">
            <text:p>20/06/2025</text:p>
          </table:table-cell>
          <table:table-cell office:value-type="float" office:value="4597" table:style-name="ce3">
            <text:p>4.59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6-20T00:00:00" table:style-name="ce2">
            <text:p>20/06/2025</text:p>
          </table:table-cell>
          <table:table-cell office:value-type="float" office:value="4087" table:style-name="ce3">
            <text:p>4.08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6-20T00:00:00" table:style-name="ce2">
            <text:p>20/06/2025</text:p>
          </table:table-cell>
          <table:table-cell office:value-type="float" office:value="1766" table:style-name="ce3">
            <text:p>1.766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6-20T00:00:00" table:style-name="ce2">
            <text:p>20/06/2025</text:p>
          </table:table-cell>
          <table:table-cell office:value-type="float" office:value="3581" table:style-name="ce3">
            <text:p>3.58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742.37" table:style-name="ce3">
            <text:p>1.742,37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4099.95" table:style-name="ce3">
            <text:p>4.099,95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4169.05" table:style-name="ce3">
            <text:p>4.169,05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563.85" table:style-name="ce3">
            <text:p>2.563,85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843.51" table:style-name="ce1">
            <text:p>843,51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472.5" table:style-name="ce1">
            <text:p>472,5</text:p>
          </table:table-cell>
          <table:table-cell table:style-name="ce1"/>
          <table:table-cell office:value-type="string" table:style-name="ce1">
            <text:p>For. BROMAT - BROMATECH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087" table:style-name="ce3">
            <text:p>1.087,00</text:p>
          </table:table-cell>
          <table:table-cell table:style-name="ce1"/>
          <table:table-cell office:value-type="string" table:style-name="ce1">
            <text:p>For. CALLON - FRANCA CALLONI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432" table:style-name="ce1">
            <text:p>432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3193.02" table:style-name="ce3">
            <text:p>3.193,02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050" table:style-name="ce3">
            <text:p>1.050,00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28" table:style-name="ce1">
            <text:p>128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5687.46" table:style-name="ce3">
            <text:p>5.687,46</text:p>
          </table:table-cell>
          <table:table-cell table:style-name="ce1"/>
          <table:table-cell office:value-type="string" table:style-name="ce1">
            <text:p>For. SAPORT - ST. ASS. CARZANIGA ANGELINO STUCCHI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68" table:style-name="ce1">
            <text:p>268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689.3" table:style-name="ce1">
            <text:p>689,3</text:p>
          </table:table-cell>
          <table:table-cell table:style-name="ce1"/>
          <table:table-cell office:value-type="string" table:style-name="ce1">
            <text:p>For. DBSESR - DBR SERVICE SRLS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844.53" table:style-name="ce3">
            <text:p>2.844,53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229.66" table:style-name="ce3">
            <text:p>2.229,66</text:p>
          </table:table-cell>
          <table:table-cell table:style-name="ce1"/>
          <table:table-cell office:value-type="string" table:style-name="ce1">
            <text:p>For. DOMPE - DOMPE' FARMACEUTICI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582.94" table:style-name="ce3">
            <text:p>2.582,94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33.409999999999997" table:style-name="ce1">
            <text:p>33,41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767.75" table:style-name="ce1">
            <text:p>767,75</text:p>
          </table:table-cell>
          <table:table-cell table:style-name="ce1"/>
          <table:table-cell office:value-type="string" table:style-name="ce1">
            <text:p>For. GPPHEA - GLOBAL PHARMACIES PARTNER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308" table:style-name="ce3">
            <text:p>1.308,00</text:p>
          </table:table-cell>
          <table:table-cell table:style-name="ce1"/>
          <table:table-cell office:value-type="string" table:style-name="ce1">
            <text:p>For. GRFARM - GR FARMA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32.7" table:style-name="ce1">
            <text:p>232,7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60" table:style-name="ce1">
            <text:p>260</text:p>
          </table:table-cell>
          <table:table-cell table:style-name="ce1"/>
          <table:table-cell office:value-type="string" table:style-name="ce1">
            <text:p>For. INSCON - Insolia Concetto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42" table:style-name="ce1">
            <text:p>142</text:p>
          </table:table-cell>
          <table:table-cell table:style-name="ce1"/>
          <table:table-cell office:value-type="string" table:style-name="ce1">
            <text:p>For. LUMERA - LUMERA GIUSEPPE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3692" table:style-name="ce3">
            <text:p>3.692,00</text:p>
          </table:table-cell>
          <table:table-cell table:style-name="ce1"/>
          <table:table-cell office:value-type="string" table:style-name="ce1">
            <text:p>For. MEDELI - MEDEL INTERNATIONAL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769.63" table:style-name="ce1">
            <text:p>769,63</text:p>
          </table:table-cell>
          <table:table-cell table:style-name="ce1"/>
          <table:table-cell office:value-type="string" table:style-name="ce1">
            <text:p>For. MONTOT - MONTEFARMACO OTC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35.29" table:style-name="ce1">
            <text:p>135,29</text:p>
          </table:table-cell>
          <table:table-cell table:style-name="ce1"/>
          <table:table-cell office:value-type="string" table:style-name="ce1">
            <text:p>For. MYLITA - VIATRIS ITALIA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314.49" table:style-name="ce3">
            <text:p>1.314,49</text:p>
          </table:table-cell>
          <table:table-cell table:style-name="ce1"/>
          <table:table-cell office:value-type="string" table:style-name="ce1">
            <text:p>For. ORGAN - ORGANON ITALIA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15334.66" table:style-name="ce3">
            <text:p>15.334,66</text:p>
          </table:table-cell>
          <table:table-cell table:style-name="ce1"/>
          <table:table-cell office:value-type="string" table:style-name="ce1">
            <text:p>For. QFAR - Q FARMA SPA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6.13" table:style-name="ce1">
            <text:p>26,13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6149.06" table:style-name="ce3">
            <text:p>6.149,06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220" table:style-name="ce3">
            <text:p>2.220,00</text:p>
          </table:table-cell>
          <table:table-cell table:style-name="ce1"/>
          <table:table-cell office:value-type="string" table:style-name="ce1">
            <text:p>For. VERDMA - VERDUCI GAETANO MARCO</text:p>
          </table:table-cell>
          <table:table-cell table:number-columns-repeated="16380"/>
        </table:table-row>
        <table:table-row table:style-name="ro1">
          <table:table-cell office:value-type="date" office:date-value="2025-06-23T00:00:00" table:style-name="ce2">
            <text:p>23/06/2025</text:p>
          </table:table-cell>
          <table:table-cell office:value-type="float" office:value="200" table:style-name="ce1">
            <text:p>200</text:p>
          </table:table-cell>
          <table:table-cell table:style-name="ce1"/>
          <table:table-cell office:value-type="string" table:style-name="ce1">
            <text:p>04004035 - compensi collaboratori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647.67999999999995" table:style-name="ce1">
            <text:p>647,68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1855.75" table:style-name="ce3">
            <text:p>1.855,75</text:p>
          </table:table-cell>
          <table:table-cell table:style-name="ce1"/>
          <table:table-cell office:value-type="string" table:style-name="ce1">
            <text:p>04003006 - spese condominiali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1154.3" table:style-name="ce3">
            <text:p>1.154,30</text:p>
          </table:table-cell>
          <table:table-cell table:style-name="ce1"/>
          <table:table-cell office:value-type="string" table:style-name="ce1">
            <text:p>For. GASPAR - UGO VENANZIO GASPARI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266" table:style-name="ce1">
            <text:p>266</text:p>
          </table:table-cell>
          <table:table-cell table:style-name="ce1"/>
          <table:table-cell office:value-type="string" table:style-name="ce1">
            <text:p>For. OTTVEL - OTTORINO VELTRI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160" table:style-name="ce1">
            <text:p>160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261.12" table:style-name="ce1">
            <text:p>261,12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272" table:style-name="ce1">
            <text:p>272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1056" table:style-name="ce3">
            <text:p>1.056,00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940.8" table:style-name="ce1">
            <text:p>940,8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248" table:style-name="ce1">
            <text:p>248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1366.4" table:style-name="ce3">
            <text:p>1.366,4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202.48" table:style-name="ce1">
            <text:p>202,48</text:p>
          </table:table-cell>
          <table:table-cell table:style-name="ce1"/>
          <table:table-cell office:value-type="string" table:style-name="ce1">
            <text:p>For. BARTOL - VALENTINA BARTOLO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746.8" table:style-name="ce1">
            <text:p>746,8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2118" table:style-name="ce3">
            <text:p>2.118,0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7-03T00:00:00" table:style-name="ce2">
            <text:p>03/07/2025</text:p>
          </table:table-cell>
          <table:table-cell office:value-type="float" office:value="181.2" table:style-name="ce1">
            <text:p>181,2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6741.82" table:style-name="ce3">
            <text:p>6.741,82</text:p>
          </table:table-cell>
          <table:table-cell table:style-name="ce1"/>
          <table:table-cell office:value-type="string" table:style-name="ce1">
            <text:p>02003004 - fondo previambiente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476" table:style-name="ce1">
            <text:p>476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44053.86" table:style-name="ce3">
            <text:p>44.053,86</text:p>
          </table:table-cell>
          <table:table-cell table:style-name="ce1"/>
          <table:table-cell office:value-type="string" table:style-name="ce1">
            <text:p>For. SOCIET - SOCIETA' PER LO SVILUPPO RECUPERO URBANO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585" table:style-name="ce1">
            <text:p>585</text:p>
          </table:table-cell>
          <table:table-cell table:style-name="ce1"/>
          <table:table-cell office:value-type="string" table:style-name="ce1">
            <text:p>For. EDILCA - EDIL CAMY SAS di Catoia Pasquale e C.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36165.199999999997" table:style-name="ce3">
            <text:p>36.165,20</text:p>
          </table:table-cell>
          <table:table-cell table:style-name="ce1"/>
          <table:table-cell office:value-type="string" table:style-name="ce1">
            <text:p>For. AZDESI - AZDESIGN SRL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3640" table:style-name="ce3">
            <text:p>3.640,00</text:p>
          </table:table-cell>
          <table:table-cell table:style-name="ce1"/>
          <table:table-cell office:value-type="string" table:style-name="ce1">
            <text:p>For. IMMOPA - IMMOPAN SERVIZI SRL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1603.2" table:style-name="ce3">
            <text:p>1.603,20</text:p>
          </table:table-cell>
          <table:table-cell table:style-name="ce1"/>
          <table:table-cell office:value-type="string" table:style-name="ce1">
            <text:p>For. A3STUD - A3 STUDIO ASS.ARCH.BRAMATI e GALBIATI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428" table:style-name="ce1">
            <text:p>428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7-08T00:00:00" table:style-name="ce2">
            <text:p>08/07/2025</text:p>
          </table:table-cell>
          <table:table-cell office:value-type="float" office:value="1736.5" table:style-name="ce3">
            <text:p>1.736,50</text:p>
          </table:table-cell>
          <table:table-cell table:style-name="ce1"/>
          <table:table-cell office:value-type="string" table:style-name="ce1">
            <text:p>For. DBSESR - DBR SERVICE SRLS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90" table:style-name="ce1">
            <text:p>90</text:p>
          </table:table-cell>
          <table:table-cell table:style-name="ce1"/>
          <table:table-cell office:value-type="string" table:style-name="ce1">
            <text:p>04004018 - corsi formazione persona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634.37" table:style-name="ce3">
            <text:p>2.634,37</text:p>
          </table:table-cell>
          <table:table-cell table:style-name="ce1"/>
          <table:table-cell office:value-type="string" table:style-name="ce1">
            <text:p>For. ABIOGE - ABIOGEN PHARMA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40.65" table:style-name="ce1">
            <text:p>340,65</text:p>
          </table:table-cell>
          <table:table-cell table:style-name="ce1"/>
          <table:table-cell office:value-type="string" table:style-name="ce1">
            <text:p>For. ACFPSC - A.C.F.P. s.c.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971.35" table:style-name="ce3">
            <text:p>2.971,35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926.18" table:style-name="ce1">
            <text:p>926,18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449.56" table:style-name="ce1">
            <text:p>449,56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5000" table:style-name="ce3">
            <text:p>35.000,00</text:p>
          </table:table-cell>
          <table:table-cell table:style-name="ce1"/>
          <table:table-cell office:value-type="string" table:style-name="ce1">
            <text:p>For. COMCON - COMUNE DI CONCOREZZO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61180.4" table:style-name="ce3">
            <text:p>61.180,40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1654.5" table:style-name="ce3">
            <text:p>1.654,50</text:p>
          </table:table-cell>
          <table:table-cell table:style-name="ce1"/>
          <table:table-cell office:value-type="string" table:style-name="ce1">
            <text:p>For. CONSER - CONFSERVIZI <text:s/>CISPEL LOMBARDI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530.24" table:style-name="ce3">
            <text:p>3.530,24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179.3000000000002" table:style-name="ce3">
            <text:p>2.179,30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1290.1300000000001" table:style-name="ce3">
            <text:p>1.290,13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248" table:style-name="ce3">
            <text:p>2.248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0.25" table:style-name="ce1">
            <text:p>30,25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00.06" table:style-name="ce1">
            <text:p>300,06</text:p>
          </table:table-cell>
          <table:table-cell table:style-name="ce1"/>
          <table:table-cell office:value-type="string" table:style-name="ce1">
            <text:p>For. IBNSAV - I.B.N. Savio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1680.46" table:style-name="ce3">
            <text:p>1.680,46</text:p>
          </table:table-cell>
          <table:table-cell table:style-name="ce1"/>
          <table:table-cell office:value-type="string" table:style-name="ce1">
            <text:p>For. IBSAFA - IBSA FARMACEUTICI ITALIA S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86" table:style-name="ce1">
            <text:p>286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1113.95" table:style-name="ce3">
            <text:p>1.113,95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733.2" table:style-name="ce1">
            <text:p>733,2</text:p>
          </table:table-cell>
          <table:table-cell table:style-name="ce1"/>
          <table:table-cell office:value-type="string" table:style-name="ce1">
            <text:p>For. MONTOT - MONTEFARMACO OTC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20" table:style-name="ce1">
            <text:p>320</text:p>
          </table:table-cell>
          <table:table-cell table:style-name="ce1"/>
          <table:table-cell office:value-type="string" table:style-name="ce1">
            <text:p>For. PESATO - TIPOGRAFIA PESATORI SNC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674.6" table:style-name="ce1">
            <text:p>674,6</text:p>
          </table:table-cell>
          <table:table-cell table:style-name="ce1"/>
          <table:table-cell office:value-type="string" table:style-name="ce1">
            <text:p>For. RECKIT - RECKITT BENCKISER KEALTHCARE 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101.92" table:style-name="ce3">
            <text:p>3.101,92</text:p>
          </table:table-cell>
          <table:table-cell table:style-name="ce1"/>
          <table:table-cell office:value-type="string" table:style-name="ce1">
            <text:p>For. RECORD - RECORDATI INDUSTRIA CHIMICA E FARMAC.SPA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1075.75" table:style-name="ce3">
            <text:p>1.075,75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110" table:style-name="ce1">
            <text:p>110</text:p>
          </table:table-cell>
          <table:table-cell table:style-name="ce1"/>
          <table:table-cell office:value-type="string" table:style-name="ce1">
            <text:p>For. SAMIMP - SAM IMPIANTI S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300" table:style-name="ce1">
            <text:p>300</text:p>
          </table:table-cell>
          <table:table-cell table:style-name="ce1"/>
          <table:table-cell office:value-type="string" table:style-name="ce1">
            <text:p>For. TREEL - TREELOG S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70.12" table:style-name="ce1">
            <text:p>270,12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435.65" table:style-name="ce3">
            <text:p>2.435,65</text:p>
          </table:table-cell>
          <table:table-cell table:style-name="ce1"/>
          <table:table-cell office:value-type="string" table:style-name="ce1">
            <text:p>For. ZAMBON - ZAMBON ITALIA SRL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226" table:style-name="ce1">
            <text:p>226</text:p>
          </table:table-cell>
          <table:table-cell table:style-name="ce1"/>
          <table:table-cell office:value-type="string" table:style-name="ce1">
            <text:p>For. ZIGOLI - ZIGOLI &amp; TOSATO di Zigoli Ivan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590" table:style-name="ce1">
            <text:p>590</text:p>
          </table:table-cell>
          <table:table-cell table:style-name="ce1"/>
          <table:table-cell office:value-type="string" table:style-name="ce1">
            <text:p>For. DBSESR - DBR SERVICE SRLS</text:p>
          </table:table-cell>
          <table:table-cell table:number-columns-repeated="16380"/>
        </table:table-row>
        <table:table-row table:style-name="ro1">
          <table:table-cell office:value-type="date" office:date-value="2025-07-14T00:00:00" table:style-name="ce2">
            <text:p>14/07/2025</text:p>
          </table:table-cell>
          <table:table-cell office:value-type="float" office:value="585" table:style-name="ce1">
            <text:p>585</text:p>
          </table:table-cell>
          <table:table-cell table:style-name="ce1"/>
          <table:table-cell office:value-type="string" table:style-name="ce1">
            <text:p>01004004 - fornitori c/anticipi</text:p>
          </table:table-cell>
          <table:table-cell table:number-columns-repeated="16380"/>
        </table:table-row>
        <table:table-row table:style-name="ro1">
          <table:table-cell office:value-type="date" office:date-value="2025-07-18T00:00:00" table:style-name="ce2">
            <text:p>18/07/2025</text:p>
          </table:table-cell>
          <table:table-cell office:value-type="float" office:value="787.52" table:style-name="ce1">
            <text:p>787,52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07-22T00:00:00" table:style-name="ce2">
            <text:p>22/07/2025</text:p>
          </table:table-cell>
          <table:table-cell office:value-type="float" office:value="1862" table:style-name="ce3">
            <text:p>1.862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7-22T00:00:00" table:style-name="ce2">
            <text:p>22/07/2025</text:p>
          </table:table-cell>
          <table:table-cell office:value-type="float" office:value="966" table:style-name="ce1">
            <text:p>966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7-22T00:00:00" table:style-name="ce2">
            <text:p>22/07/2025</text:p>
          </table:table-cell>
          <table:table-cell office:value-type="float" office:value="2431" table:style-name="ce3">
            <text:p>2.43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7-22T00:00:00" table:style-name="ce2">
            <text:p>22/07/2025</text:p>
          </table:table-cell>
          <table:table-cell office:value-type="float" office:value="4627" table:style-name="ce3">
            <text:p>4.62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7-22T00:00:00" table:style-name="ce2">
            <text:p>22/07/2025</text:p>
          </table:table-cell>
          <table:table-cell office:value-type="float" office:value="1063" table:style-name="ce3">
            <text:p>1.063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7-22T00:00:00" table:style-name="ce2">
            <text:p>22/07/2025</text:p>
          </table:table-cell>
          <table:table-cell office:value-type="float" office:value="2691" table:style-name="ce3">
            <text:p>2.69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8809.120000000003" table:style-name="ce3">
            <text:p>38.809,12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49" table:style-name="ce1">
            <text:p>349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5" table:style-name="ce1">
            <text:p>3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2648" table:style-name="ce3">
            <text:p>2.648,00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53908.51" table:style-name="ce3">
            <text:p>53.908,51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74" table:style-name="ce1">
            <text:p>174</text:p>
          </table:table-cell>
          <table:table-cell table:style-name="ce1"/>
          <table:table-cell office:value-type="string" table:style-name="ce1">
            <text:p>04004054 - spese registraz.contratti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5" table:style-name="ce1">
            <text:p>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number-rows-repeated="3"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5190" table:style-name="ce3">
            <text:p>45.190,00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986.79" table:style-name="ce1">
            <text:p>986,79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621.51" table:style-name="ce3">
            <text:p>4.621,51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53.55" table:style-name="ce1">
            <text:p>453,55</text:p>
          </table:table-cell>
          <table:table-cell table:style-name="ce1"/>
          <table:table-cell office:value-type="string" table:style-name="ce1">
            <text:p>For. AURIND - AURIGANE INDUSTRIE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94.25" table:style-name="ce1">
            <text:p>494,25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04.88" table:style-name="ce1">
            <text:p>404,88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571.14" table:style-name="ce1">
            <text:p>571,14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2595.04" table:style-name="ce3">
            <text:p>2.595,04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553" table:style-name="ce1">
            <text:p>553</text:p>
          </table:table-cell>
          <table:table-cell table:style-name="ce1"/>
          <table:table-cell office:value-type="string" table:style-name="ce1">
            <text:p>For. ECOLOG - ECOLOGIA AMBIENTE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289.57" table:style-name="ce3">
            <text:p>1.289,57</text:p>
          </table:table-cell>
          <table:table-cell table:style-name="ce1"/>
          <table:table-cell office:value-type="string" table:style-name="ce1">
            <text:p>For. FAGRON - FAGRON <text:s/>ITALIA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94.2" table:style-name="ce1">
            <text:p>494,2</text:p>
          </table:table-cell>
          <table:table-cell table:style-name="ce1"/>
          <table:table-cell office:value-type="string" table:style-name="ce1">
            <text:p>For. FALVAR - FARM ALVARION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831.6" table:style-name="ce1">
            <text:p>831,6</text:p>
          </table:table-cell>
          <table:table-cell table:style-name="ce1"/>
          <table:table-cell office:value-type="string" table:style-name="ce1">
            <text:p>For. FULCRI - FULCRI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66.54" table:style-name="ce1">
            <text:p>166,54</text:p>
          </table:table-cell>
          <table:table-cell table:style-name="ce1"/>
          <table:table-cell office:value-type="string" table:style-name="ce1">
            <text:p>For. GIULIA - GIULIANI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2250.34" table:style-name="ce3">
            <text:p>2.250,34</text:p>
          </table:table-cell>
          <table:table-cell table:style-name="ce1"/>
          <table:table-cell office:value-type="string" table:style-name="ce1">
            <text:p>For. GMMFAR - GMM FARMA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603.35" table:style-name="ce1">
            <text:p>603,35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250" table:style-name="ce1">
            <text:p>250</text:p>
          </table:table-cell>
          <table:table-cell table:style-name="ce1"/>
          <table:table-cell office:value-type="string" table:style-name="ce1">
            <text:p>For. MEDIDE - Medical Idea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750" table:style-name="ce1">
            <text:p>750</text:p>
          </table:table-cell>
          <table:table-cell table:style-name="ce1"/>
          <table:table-cell office:value-type="string" table:style-name="ce1">
            <text:p>For. MSM - M.S.M. S.R.L.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67.27" table:style-name="ce1">
            <text:p>67,27</text:p>
          </table:table-cell>
          <table:table-cell table:style-name="ce1"/>
          <table:table-cell office:value-type="string" table:style-name="ce1">
            <text:p>For. MYLITA - VIATRIS ITALIA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7452.9" table:style-name="ce3">
            <text:p>37.452,90</text:p>
          </table:table-cell>
          <table:table-cell table:style-name="ce1"/>
          <table:table-cell office:value-type="string" table:style-name="ce1">
            <text:p>For. QFAR - Q FARMA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26.13" table:style-name="ce1">
            <text:p>26,13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80" table:style-name="ce1">
            <text:p>80</text:p>
          </table:table-cell>
          <table:table-cell table:style-name="ce1"/>
          <table:table-cell office:value-type="string" table:style-name="ce1">
            <text:p>For. VIMAS - VIMAR SNC di BRAMBILLA LUCA &amp; ROBERTO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08" table:style-name="ce1">
            <text:p>108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04" table:style-name="ce1">
            <text:p>104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87.99" table:style-name="ce1">
            <text:p>187,99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35.03" table:style-name="ce1">
            <text:p>335,03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07.76" table:style-name="ce1">
            <text:p>307,76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17.08999999999997" table:style-name="ce1">
            <text:p>317,09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88.64" table:style-name="ce1">
            <text:p>188,64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82.67" table:style-name="ce1">
            <text:p>82,67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83.26" table:style-name="ce1">
            <text:p>83,26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90.66" table:style-name="ce1">
            <text:p>190,66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63.96" table:style-name="ce1">
            <text:p>63,9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61.9" table:style-name="ce1">
            <text:p>61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59.45" table:style-name="ce1">
            <text:p>59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63.96" table:style-name="ce1">
            <text:p>63,9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3680.02" table:style-name="ce3">
            <text:p>3.680,02</text:p>
          </table:table-cell>
          <table:table-cell table:style-name="ce1"/>
          <table:table-cell office:value-type="string" table:style-name="ce1">
            <text:p>For. BIFFI - BIFFI COMPUTER</text:p>
          </table:table-cell>
          <table:table-cell table:number-columns-repeated="16380"/>
        </table:table-row>
        <table:table-row table:style-name="ro1">
          <table:table-cell office:value-type="date" office:date-value="2025-07-25T00:00:00" table:style-name="ce2">
            <text:p>25/07/2025</text:p>
          </table:table-cell>
          <table:table-cell office:value-type="float" office:value="1094.08" table:style-name="ce3">
            <text:p>1.094,08</text:p>
          </table:table-cell>
          <table:table-cell table:style-name="ce1"/>
          <table:table-cell office:value-type="string" table:style-name="ce1">
            <text:p>For. GRASSI - PIETRO GRASSI</text:p>
          </table:table-cell>
          <table:table-cell table:number-columns-repeated="16380"/>
        </table:table-row>
        <table:table-row table:style-name="ro1">
          <table:table-cell office:value-type="date" office:date-value="2025-07-28T00:00:00" table:style-name="ce2">
            <text:p>28/07/2025</text:p>
          </table:table-cell>
          <table:table-cell office:value-type="float" office:value="459" table:style-name="ce1">
            <text:p>459</text:p>
          </table:table-cell>
          <table:table-cell table:style-name="ce1"/>
          <table:table-cell office:value-type="string" table:style-name="ce1">
            <text:p>04004061 - donazione gettoni Mastrom</text:p>
          </table:table-cell>
          <table:table-cell table:number-columns-repeated="16380"/>
        </table:table-row>
        <table:table-row table:style-name="ro1">
          <table:table-cell office:value-type="date" office:date-value="2025-07-29T00:00:00" table:style-name="ce2">
            <text:p>29/07/2025</text:p>
          </table:table-cell>
          <table:table-cell office:value-type="float" office:value="240" table:style-name="ce1">
            <text:p>240</text:p>
          </table:table-cell>
          <table:table-cell table:style-name="ce1"/>
          <table:table-cell office:value-type="string" table:style-name="ce1">
            <text:p>04004002 - quote associative</text:p>
          </table:table-cell>
          <table:table-cell table:number-columns-repeated="16380"/>
        </table:table-row>
        <table:table-row table:style-name="ro1">
          <table:table-cell office:value-type="date" office:date-value="2025-08-06T00:00:00" table:style-name="ce2">
            <text:p>06/08/2025</text:p>
          </table:table-cell>
          <table:table-cell office:value-type="float" office:value="2068" table:style-name="ce3">
            <text:p>2.06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8-06T00:00:00" table:style-name="ce2">
            <text:p>06/08/2025</text:p>
          </table:table-cell>
          <table:table-cell office:value-type="float" office:value="1098" table:style-name="ce3">
            <text:p>1.09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8-06T00:00:00" table:style-name="ce2">
            <text:p>06/08/2025</text:p>
          </table:table-cell>
          <table:table-cell office:value-type="float" office:value="2579" table:style-name="ce3">
            <text:p>2.57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8-06T00:00:00" table:style-name="ce2">
            <text:p>06/08/2025</text:p>
          </table:table-cell>
          <table:table-cell office:value-type="float" office:value="46" table:style-name="ce1">
            <text:p>46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8-06T00:00:00" table:style-name="ce2">
            <text:p>06/08/2025</text:p>
          </table:table-cell>
          <table:table-cell office:value-type="float" office:value="2541" table:style-name="ce3">
            <text:p>2.54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8-06T00:00:00" table:style-name="ce2">
            <text:p>06/08/2025</text:p>
          </table:table-cell>
          <table:table-cell office:value-type="float" office:value="1063" table:style-name="ce3">
            <text:p>1.063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8-06T00:00:00" table:style-name="ce2">
            <text:p>06/08/2025</text:p>
          </table:table-cell>
          <table:table-cell office:value-type="float" office:value="2116" table:style-name="ce3">
            <text:p>2.116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47198.6" table:style-name="ce3">
            <text:p>47.198,60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30" table:style-name="ce1">
            <text:p>330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5" table:style-name="ce1">
            <text:p>3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734" table:style-name="ce1">
            <text:p>734</text:p>
          </table:table-cell>
          <table:table-cell table:style-name="ce1"/>
          <table:table-cell office:value-type="string" table:style-name="ce1">
            <text:p>04003006 - spese condominiali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820.64" table:style-name="ce1">
            <text:p>820,64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09.2" table:style-name="ce1">
            <text:p>309,2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470" table:style-name="ce3">
            <text:p>2.470,00</text:p>
          </table:table-cell>
          <table:table-cell table:style-name="ce1"/>
          <table:table-cell office:value-type="string" table:style-name="ce1">
            <text:p>For. AIRTEK - AIR TEKNIC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349.91" table:style-name="ce3">
            <text:p>2.349,91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7307.7" table:style-name="ce3">
            <text:p>7.307,70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731.12" table:style-name="ce3">
            <text:p>2.731,12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4178" table:style-name="ce3">
            <text:p>4.178,00</text:p>
          </table:table-cell>
          <table:table-cell table:style-name="ce1"/>
          <table:table-cell office:value-type="string" table:style-name="ce1">
            <text:p>For. AZDESI - AZDESIGN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401" table:style-name="ce3">
            <text:p>1.401,00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747" table:style-name="ce1">
            <text:p>747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45.6" table:style-name="ce1">
            <text:p>45,6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30" table:style-name="ce1">
            <text:p>130</text:p>
          </table:table-cell>
          <table:table-cell table:style-name="ce1"/>
          <table:table-cell office:value-type="string" table:style-name="ce1">
            <text:p>For. BESEAR - Bersellini Sergio Arcangelo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35" table:style-name="ce1">
            <text:p>135</text:p>
          </table:table-cell>
          <table:table-cell table:style-name="ce1"/>
          <table:table-cell office:value-type="string" table:style-name="ce1">
            <text:p>For. BRIACQ - BRIANZA ACQUE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82" table:style-name="ce1">
            <text:p>282</text:p>
          </table:table-cell>
          <table:table-cell table:style-name="ce1"/>
          <table:table-cell office:value-type="string" table:style-name="ce1">
            <text:p>For. CALLON - FRANCA CALLONI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77.27" table:style-name="ce1">
            <text:p>377,27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53752.38" table:style-name="ce3">
            <text:p>53.752,38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758.3" table:style-name="ce3">
            <text:p>1.758,30</text:p>
          </table:table-cell>
          <table:table-cell table:style-name="ce1"/>
          <table:table-cell office:value-type="string" table:style-name="ce1">
            <text:p>For. COOPES - COOPERATIVA ESERCENTI FARMACIA SC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99.48" table:style-name="ce1">
            <text:p>99,48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43.76" table:style-name="ce1">
            <text:p>343,76</text:p>
          </table:table-cell>
          <table:table-cell table:style-name="ce1"/>
          <table:table-cell office:value-type="string" table:style-name="ce1">
            <text:p>For. DOMPE - DOMPE' FARMACEUTICI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528" table:style-name="ce1">
            <text:p>528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350" table:style-name="ce3">
            <text:p>3.350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990.77" table:style-name="ce3">
            <text:p>3.990,77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53.91999999999999" table:style-name="ce1">
            <text:p>153,92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35" table:style-name="ce1">
            <text:p>135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706.81" table:style-name="ce1">
            <text:p>706,81</text:p>
          </table:table-cell>
          <table:table-cell table:style-name="ce1"/>
          <table:table-cell office:value-type="string" table:style-name="ce1">
            <text:p>For. FALVAR - FARM ALVARION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106.5" table:style-name="ce3">
            <text:p>1.106,50</text:p>
          </table:table-cell>
          <table:table-cell table:style-name="ce1"/>
          <table:table-cell office:value-type="string" table:style-name="ce1">
            <text:p>For. GIULIA - GIULIANI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73.2" table:style-name="ce1">
            <text:p>273,2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4193.13" table:style-name="ce3">
            <text:p>4.193,13</text:p>
          </table:table-cell>
          <table:table-cell table:style-name="ce1"/>
          <table:table-cell office:value-type="string" table:style-name="ce1">
            <text:p>For. IMMOBI - IMMOBILIARE SISTEM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70" table:style-name="ce1">
            <text:p>70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33.12" table:style-name="ce1">
            <text:p>333,12</text:p>
          </table:table-cell>
          <table:table-cell table:style-name="ce1"/>
          <table:table-cell office:value-type="string" table:style-name="ce1">
            <text:p>For. JOHJOH - KENVUE ITALIA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18" table:style-name="ce1">
            <text:p>218</text:p>
          </table:table-cell>
          <table:table-cell table:style-name="ce1"/>
          <table:table-cell office:value-type="string" table:style-name="ce1">
            <text:p>For. MEDELI - MEDEL INTERNATIONAL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76.89" table:style-name="ce1">
            <text:p>276,89</text:p>
          </table:table-cell>
          <table:table-cell table:style-name="ce1"/>
          <table:table-cell office:value-type="string" table:style-name="ce1">
            <text:p>For. MODULV - MODULVIV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801.3" table:style-name="ce1">
            <text:p>801,3</text:p>
          </table:table-cell>
          <table:table-cell table:style-name="ce1"/>
          <table:table-cell office:value-type="string" table:style-name="ce1">
            <text:p>For. OPHCIT - Opella HC Italy Srl a Socio Unico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897.63" table:style-name="ce3">
            <text:p>2.897,63</text:p>
          </table:table-cell>
          <table:table-cell table:style-name="ce1"/>
          <table:table-cell office:value-type="string" table:style-name="ce1">
            <text:p>For. PHARM - PHARMAIDE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0" table:style-name="ce1">
            <text:p>30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40677.019999999997" table:style-name="ce3">
            <text:p>40.677,02</text:p>
          </table:table-cell>
          <table:table-cell table:style-name="ce1"/>
          <table:table-cell office:value-type="string" table:style-name="ce1">
            <text:p>For. QFAR - Q FARMA 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407.16" table:style-name="ce1">
            <text:p>407,16</text:p>
          </table:table-cell>
          <table:table-cell table:style-name="ce1"/>
          <table:table-cell office:value-type="string" table:style-name="ce1">
            <text:p>For. RECORD - RECORDATI INDUSTRIA CHIMICA E FARMAC.SPA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312.62" table:style-name="ce1">
            <text:p>312,62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2538" table:style-name="ce3">
            <text:p>2.538,00</text:p>
          </table:table-cell>
          <table:table-cell table:style-name="ce1"/>
          <table:table-cell office:value-type="string" table:style-name="ce1">
            <text:p>For. SAMIMP - SAM IMPIANTI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9.649999999999999" table:style-name="ce1">
            <text:p>19,65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1549.15" table:style-name="ce3">
            <text:p>11.549,15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450" table:style-name="ce1">
            <text:p>450</text:p>
          </table:table-cell>
          <table:table-cell table:style-name="ce1"/>
          <table:table-cell office:value-type="string" table:style-name="ce1">
            <text:p>For. TREEL - TREELOG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26.58" table:style-name="ce1">
            <text:p>126,58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583.54999999999995" table:style-name="ce1">
            <text:p>583,55</text:p>
          </table:table-cell>
          <table:table-cell table:style-name="ce1"/>
          <table:table-cell office:value-type="string" table:style-name="ce1">
            <text:p>For. ZAMBON - ZAMBON ITALIA SRL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1910.17" table:style-name="ce3">
            <text:p>1.910,17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8-07T00:00:00" table:style-name="ce2">
            <text:p>07/08/2025</text:p>
          </table:table-cell>
          <table:table-cell office:value-type="float" office:value="769.08" table:style-name="ce1">
            <text:p>769,08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95.7" table:style-name="ce1">
            <text:p>95,7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110.69" table:style-name="ce1">
            <text:p>110,69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04009005 - commissioni e spese pos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39866.86" table:style-name="ce3">
            <text:p>39.866,86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96.51" table:style-name="ce1">
            <text:p>96,5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259.25" table:style-name="ce1">
            <text:p>259,25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475.07" table:style-name="ce1">
            <text:p>475,07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277.52" table:style-name="ce1">
            <text:p>277,52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76" table:style-name="ce1">
            <text:p>7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54.62" table:style-name="ce1">
            <text:p>54,62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8-26T00:00:00" table:style-name="ce2">
            <text:p>26/08/2025</text:p>
          </table:table-cell>
          <table:table-cell office:value-type="float" office:value="63.96" table:style-name="ce1">
            <text:p>63,9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738.81" table:style-name="ce1">
            <text:p>738,81</text:p>
          </table:table-cell>
          <table:table-cell table:style-name="ce1"/>
          <table:table-cell office:value-type="string" table:style-name="ce1">
            <text:p>04003006 - spese condominiali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1786.53" table:style-name="ce3">
            <text:p>1.786,53</text:p>
          </table:table-cell>
          <table:table-cell table:style-name="ce1"/>
          <table:table-cell office:value-type="string" table:style-name="ce1">
            <text:p>For. GIMA - GIMA SPA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8358.01" table:style-name="ce3">
            <text:p>8.358,01</text:p>
          </table:table-cell>
          <table:table-cell table:style-name="ce1"/>
          <table:table-cell office:value-type="string" table:style-name="ce1">
            <text:p>For. ROMAGN - ROBERTO ROMAGNANO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550.5" table:style-name="ce1">
            <text:p>550,5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514" table:style-name="ce1">
            <text:p>514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142" table:style-name="ce1">
            <text:p>142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176" table:style-name="ce1">
            <text:p>176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9-01T00:00:00" table:style-name="ce2">
            <text:p>01/09/2025</text:p>
          </table:table-cell>
          <table:table-cell office:value-type="float" office:value="879.24" table:style-name="ce1">
            <text:p>879,24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9-02T00:00:00" table:style-name="ce2">
            <text:p>02/09/2025</text:p>
          </table:table-cell>
          <table:table-cell office:value-type="float" office:value="1874.62" table:style-name="ce3">
            <text:p>1.874,62</text:p>
          </table:table-cell>
          <table:table-cell table:style-name="ce1"/>
          <table:table-cell office:value-type="string" table:style-name="ce1">
            <text:p>For. GLAXO - GLAXOSMITHKLINE SP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294" table:style-name="ce1">
            <text:p>294</text:p>
          </table:table-cell>
          <table:table-cell table:style-name="ce1"/>
          <table:table-cell office:value-type="string" table:style-name="ce1">
            <text:p>For. AIRTEK - AIR TEKNIC srl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35.6" table:style-name="ce1">
            <text:p>135,6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873.77" table:style-name="ce1">
            <text:p>873,77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500" table:style-name="ce3">
            <text:p>1.500,00</text:p>
          </table:table-cell>
          <table:table-cell table:style-name="ce1"/>
          <table:table-cell office:value-type="string" table:style-name="ce1">
            <text:p>For. ASASER - A.S.A. SERVIZI SRL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428" table:style-name="ce1">
            <text:p>428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470.4" table:style-name="ce1">
            <text:p>470,4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45.72" table:style-name="ce1">
            <text:p>45,72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747" table:style-name="ce1">
            <text:p>747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46" table:style-name="ce1">
            <text:p>146</text:p>
          </table:table-cell>
          <table:table-cell table:style-name="ce1"/>
          <table:table-cell office:value-type="string" table:style-name="ce1">
            <text:p>For. BESEAR - Bersellini Sergio Arcangelo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422" table:style-name="ce1">
            <text:p>422</text:p>
          </table:table-cell>
          <table:table-cell table:style-name="ce1"/>
          <table:table-cell office:value-type="string" table:style-name="ce1">
            <text:p>For. CALLON - FRANCA CALLONI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4228.74" table:style-name="ce3">
            <text:p>4.228,74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53832.98" table:style-name="ce3">
            <text:p>53.832,98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3738.41" table:style-name="ce3">
            <text:p>3.738,41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30" table:style-name="ce1">
            <text:p>130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311.5" table:style-name="ce1">
            <text:p>311,5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120" table:style-name="ce3">
            <text:p>1.120,00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2240.17" table:style-name="ce3">
            <text:p>2.240,17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108.8" table:style-name="ce3">
            <text:p>1.108,8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719.28" table:style-name="ce1">
            <text:p>719,28</text:p>
          </table:table-cell>
          <table:table-cell table:style-name="ce1"/>
          <table:table-cell office:value-type="string" table:style-name="ce1">
            <text:p>For. GPPHEA - GLOBAL PHARMACIES PARTNER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516" table:style-name="ce1">
            <text:p>516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215.54" table:style-name="ce1">
            <text:p>215,54</text:p>
          </table:table-cell>
          <table:table-cell table:style-name="ce1"/>
          <table:table-cell office:value-type="string" table:style-name="ce1">
            <text:p>For. GUIDOS - DOTT. ING. GUIDO SAL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3901.89" table:style-name="ce3">
            <text:p>3.901,89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4978.3500000000004" table:style-name="ce3">
            <text:p>4.978,35</text:p>
          </table:table-cell>
          <table:table-cell table:style-name="ce1"/>
          <table:table-cell office:value-type="string" table:style-name="ce1">
            <text:p>For. OPHCIT - Opella HC Italy Srl a Socio Unico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42" table:style-name="ce1">
            <text:p>142</text:p>
          </table:table-cell>
          <table:table-cell table:style-name="ce1"/>
          <table:table-cell office:value-type="string" table:style-name="ce1">
            <text:p>For. OTTVEL - OTTORINO VELTRI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674" table:style-name="ce1">
            <text:p>674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200" table:style-name="ce1">
            <text:p>200</text:p>
          </table:table-cell>
          <table:table-cell table:style-name="ce1"/>
          <table:table-cell office:value-type="string" table:style-name="ce1">
            <text:p>For. PESATO - TIPOGRAFIA PESATORI SNC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2208.4" table:style-name="ce3">
            <text:p>2.208,4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73.15" table:style-name="ce1">
            <text:p>173,15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316" table:style-name="ce3">
            <text:p>1.316,00</text:p>
          </table:table-cell>
          <table:table-cell table:style-name="ce1"/>
          <table:table-cell office:value-type="string" table:style-name="ce1">
            <text:p>For. SAMIMP - SAM IMPIANTI SRL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696.15" table:style-name="ce1">
            <text:p>696,15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223.08" table:style-name="ce1">
            <text:p>223,08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09-04T00:00:00" table:style-name="ce2">
            <text:p>04/09/2025</text:p>
          </table:table-cell>
          <table:table-cell office:value-type="float" office:value="1183.5999999999999" table:style-name="ce3">
            <text:p>1.183,60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09-16T00:00:00" table:style-name="ce2">
            <text:p>16/09/2025</text:p>
          </table:table-cell>
          <table:table-cell office:value-type="float" office:value="900" table:style-name="ce1">
            <text:p>900</text:p>
          </table:table-cell>
          <table:table-cell table:style-name="ce1"/>
          <table:table-cell office:value-type="string" table:style-name="ce1">
            <text:p>01001003 - cassa economato 1</text:p>
          </table:table-cell>
          <table:table-cell table:number-columns-repeated="16380"/>
        </table:table-row>
        <table:table-row table:style-name="ro1">
          <table:table-cell office:value-type="date" office:date-value="2025-09-16T00:00:00" table:style-name="ce2">
            <text:p>16/09/2025</text:p>
          </table:table-cell>
          <table:table-cell office:value-type="float" office:value="460" table:style-name="ce1">
            <text:p>460</text:p>
          </table:table-cell>
          <table:table-cell table:style-name="ce1"/>
          <table:table-cell office:value-type="string" table:style-name="ce1">
            <text:p>For. DBSESR - DBR SERVICE SRLS</text:p>
          </table:table-cell>
          <table:table-cell table:number-columns-repeated="16380"/>
        </table:table-row>
        <table:table-row table:style-name="ro1">
          <table:table-cell office:value-type="date" office:date-value="2025-09-16T00:00:00" table:style-name="ce2">
            <text:p>16/09/2025</text:p>
          </table:table-cell>
          <table:table-cell office:value-type="float" office:value="375" table:style-name="ce1">
            <text:p>375</text:p>
          </table:table-cell>
          <table:table-cell table:style-name="ce1"/>
          <table:table-cell office:value-type="string" table:style-name="ce1">
            <text:p>For. FERLEG - FERLEGNO SRL</text:p>
          </table:table-cell>
          <table:table-cell table:number-columns-repeated="16380"/>
        </table:table-row>
        <table:table-row table:style-name="ro1">
          <table:table-cell office:value-type="date" office:date-value="2025-09-16T00:00:00" table:style-name="ce2">
            <text:p>16/09/2025</text:p>
          </table:table-cell>
          <table:table-cell office:value-type="float" office:value="7600" table:style-name="ce3">
            <text:p>7.600,00</text:p>
          </table:table-cell>
          <table:table-cell table:style-name="ce1"/>
          <table:table-cell office:value-type="string" table:style-name="ce1">
            <text:p>For. SOCIET - SOCIETA' PER LO SVILUPPO RECUPERO URBANO</text:p>
          </table:table-cell>
          <table:table-cell table:number-columns-repeated="16380"/>
        </table:table-row>
        <table:table-row table:style-name="ro1">
          <table:table-cell office:value-type="date" office:date-value="2025-09-18T00:00:00" table:style-name="ce2">
            <text:p>18/09/2025</text:p>
          </table:table-cell>
          <table:table-cell office:value-type="float" office:value="387.3" table:style-name="ce1">
            <text:p>387,3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09-18T00:00:00" table:style-name="ce2">
            <text:p>18/09/2025</text:p>
          </table:table-cell>
          <table:table-cell office:value-type="float" office:value="6.65" table:style-name="ce1">
            <text:p>6,65</text:p>
          </table:table-cell>
          <table:table-cell table:style-name="ce1"/>
          <table:table-cell office:value-type="string" table:style-name="ce1">
            <text:p>01004004 - fornitori c/anticipi</text:p>
          </table:table-cell>
          <table:table-cell table:number-columns-repeated="16380"/>
        </table:table-row>
        <table:table-row table:style-name="ro1">
          <table:table-cell office:value-type="date" office:date-value="2025-09-23T00:00:00" table:style-name="ce2">
            <text:p>23/09/2025</text:p>
          </table:table-cell>
          <table:table-cell office:value-type="float" office:value="2001" table:style-name="ce3">
            <text:p>2.001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9-23T00:00:00" table:style-name="ce2">
            <text:p>23/09/2025</text:p>
          </table:table-cell>
          <table:table-cell office:value-type="float" office:value="989" table:style-name="ce1">
            <text:p>989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9-23T00:00:00" table:style-name="ce2">
            <text:p>23/09/2025</text:p>
          </table:table-cell>
          <table:table-cell office:value-type="float" office:value="2946" table:style-name="ce3">
            <text:p>2.946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9-23T00:00:00" table:style-name="ce2">
            <text:p>23/09/2025</text:p>
          </table:table-cell>
          <table:table-cell office:value-type="float" office:value="2176" table:style-name="ce3">
            <text:p>2.176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9-23T00:00:00" table:style-name="ce2">
            <text:p>23/09/2025</text:p>
          </table:table-cell>
          <table:table-cell office:value-type="float" office:value="1044" table:style-name="ce3">
            <text:p>1.044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9-23T00:00:00" table:style-name="ce2">
            <text:p>23/09/2025</text:p>
          </table:table-cell>
          <table:table-cell office:value-type="float" office:value="1550" table:style-name="ce3">
            <text:p>1.550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19.23" table:style-name="ce1">
            <text:p>119,23</text:p>
          </table:table-cell>
          <table:table-cell table:style-name="ce1"/>
          <table:table-cell office:value-type="string" table:style-name="ce1">
            <text:p>For. DOCSHO - DOCTOR SHOP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.54" table:style-name="ce1">
            <text:p>1,54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9495.27" table:style-name="ce3">
            <text:p>29.495,27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84" table:style-name="ce1">
            <text:p>84</text:p>
          </table:table-cell>
          <table:table-cell table:style-name="ce1"/>
          <table:table-cell office:value-type="string" table:style-name="ce1">
            <text:p>04004054 - spese registraz.contratti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685.22" table:style-name="ce3">
            <text:p>2.685,22</text:p>
          </table:table-cell>
          <table:table-cell table:style-name="ce1"/>
          <table:table-cell office:value-type="string" table:style-name="ce1">
            <text:p>For. ABIOGE - ABIOGEN PHARMA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213.49" table:style-name="ce3">
            <text:p>1.213,49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792.87" table:style-name="ce3">
            <text:p>1.792,87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831.01" table:style-name="ce3">
            <text:p>1.831,01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4482" table:style-name="ce3">
            <text:p>4.482,00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259.1199999999999" table:style-name="ce3">
            <text:p>1.259,12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400.25" table:style-name="ce3">
            <text:p>2.400,25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311.2" table:style-name="ce1">
            <text:p>311,2</text:p>
          </table:table-cell>
          <table:table-cell table:style-name="ce1"/>
          <table:table-cell office:value-type="string" table:style-name="ce1">
            <text:p>For. DOMPE - DOMPE' FARMACEUTICI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324.08" table:style-name="ce1">
            <text:p>324,08</text:p>
          </table:table-cell>
          <table:table-cell table:style-name="ce1"/>
          <table:table-cell office:value-type="string" table:style-name="ce1">
            <text:p>For. DUPBRI - DUPLEX BRIANZA S.R.L.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3990.04" table:style-name="ce3">
            <text:p>3.990,04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69.24" table:style-name="ce1">
            <text:p>269,24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63" table:style-name="ce1">
            <text:p>163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796.18" table:style-name="ce3">
            <text:p>1.796,18</text:p>
          </table:table-cell>
          <table:table-cell table:style-name="ce1"/>
          <table:table-cell office:value-type="string" table:style-name="ce1">
            <text:p>For. FA1000 - FARMA 1000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929.6" table:style-name="ce1">
            <text:p>929,6</text:p>
          </table:table-cell>
          <table:table-cell table:style-name="ce1"/>
          <table:table-cell office:value-type="string" table:style-name="ce1">
            <text:p>For. FALVAR - FARM ALVARION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34.9" table:style-name="ce1">
            <text:p>134,9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415.2" table:style-name="ce1">
            <text:p>415,2</text:p>
          </table:table-cell>
          <table:table-cell table:style-name="ce1"/>
          <table:table-cell office:value-type="string" table:style-name="ce1">
            <text:p>For. FIDIA - FIDIA FARMACEUTICI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900" table:style-name="ce1">
            <text:p>900</text:p>
          </table:table-cell>
          <table:table-cell table:style-name="ce1"/>
          <table:table-cell office:value-type="string" table:style-name="ce1">
            <text:p>For. FUJITA - FUJIFILM Italia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942.89" table:style-name="ce3">
            <text:p>1.942,89</text:p>
          </table:table-cell>
          <table:table-cell table:style-name="ce1"/>
          <table:table-cell office:value-type="string" table:style-name="ce1">
            <text:p>For. GMMFAR - GMM FARMA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180.56" table:style-name="ce3">
            <text:p>1.180,56</text:p>
          </table:table-cell>
          <table:table-cell table:style-name="ce1"/>
          <table:table-cell office:value-type="string" table:style-name="ce1">
            <text:p>For. GRFARM - GR FARMA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01.58" table:style-name="ce1">
            <text:p>201,58</text:p>
          </table:table-cell>
          <table:table-cell table:style-name="ce1"/>
          <table:table-cell office:value-type="string" table:style-name="ce1">
            <text:p>For. JOHJOH - KENVUE ITALIA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65.62" table:style-name="ce1">
            <text:p>265,62</text:p>
          </table:table-cell>
          <table:table-cell table:style-name="ce1"/>
          <table:table-cell office:value-type="string" table:style-name="ce1">
            <text:p>For. MONTOT - MONTEFARMACO OTC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5219.95" table:style-name="ce3">
            <text:p>5.219,95</text:p>
          </table:table-cell>
          <table:table-cell table:style-name="ce1"/>
          <table:table-cell office:value-type="string" table:style-name="ce1">
            <text:p>For. MYLITA - VIATRIS ITALIA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24" table:style-name="ce1">
            <text:p>224</text:p>
          </table:table-cell>
          <table:table-cell table:style-name="ce1"/>
          <table:table-cell office:value-type="string" table:style-name="ce1">
            <text:p>For. MYNET - MYNET S.R.L.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76.14999999999998" table:style-name="ce1">
            <text:p>276,15</text:p>
          </table:table-cell>
          <table:table-cell table:style-name="ce1"/>
          <table:table-cell office:value-type="string" table:style-name="ce1">
            <text:p>For. ORGAN - ORGANON ITALIA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42178.73" table:style-name="ce3">
            <text:p>42.178,73</text:p>
          </table:table-cell>
          <table:table-cell table:style-name="ce1"/>
          <table:table-cell office:value-type="string" table:style-name="ce1">
            <text:p>For. QFAR - Q FARMA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91.56" table:style-name="ce1">
            <text:p>91,56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3.91" table:style-name="ce1">
            <text:p>3,9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07.38" table:style-name="ce1">
            <text:p>107,38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68.43" table:style-name="ce1">
            <text:p>268,43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512.79999999999995" table:style-name="ce1">
            <text:p>512,8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259.14" table:style-name="ce1">
            <text:p>259,14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8590.1" table:style-name="ce3">
            <text:p>8.590,10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09-25T00:00:00" table:style-name="ce2">
            <text:p>25/09/2025</text:p>
          </table:table-cell>
          <table:table-cell office:value-type="float" office:value="140.28" table:style-name="ce1">
            <text:p>140,28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09-26T00:00:00" table:style-name="ce2">
            <text:p>26/09/2025</text:p>
          </table:table-cell>
          <table:table-cell office:value-type="float" office:value="448.96" table:style-name="ce1">
            <text:p>448,96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09-26T00:00:00" table:style-name="ce2">
            <text:p>26/09/2025</text:p>
          </table:table-cell>
          <table:table-cell office:value-type="float" office:value="1585" table:style-name="ce3">
            <text:p>1.585,00</text:p>
          </table:table-cell>
          <table:table-cell table:style-name="ce1"/>
          <table:table-cell office:value-type="string" table:style-name="ce1">
            <text:p>For. AZDESI - AZDESIGN SRL</text:p>
          </table:table-cell>
          <table:table-cell table:number-columns-repeated="16380"/>
        </table:table-row>
        <table:table-row table:style-name="ro1">
          <table:table-cell office:value-type="date" office:date-value="2025-10-13T00:00:00" table:style-name="ce2">
            <text:p>13/10/2025</text:p>
          </table:table-cell>
          <table:table-cell office:value-type="float" office:value="40" table:style-name="ce1">
            <text:p>40</text:p>
          </table:table-cell>
          <table:table-cell table:style-name="ce1"/>
          <table:table-cell office:value-type="string" table:style-name="ce1">
            <text:p>04004016 - servizi vari amministrat.</text:p>
          </table:table-cell>
          <table:table-cell table:number-columns-repeated="16380"/>
        </table:table-row>
        <table:table-row table:style-name="ro1">
          <table:table-cell office:value-type="date" office:date-value="2025-10-13T00:00:00" table:style-name="ce2">
            <text:p>13/10/2025</text:p>
          </table:table-cell>
          <table:table-cell office:value-type="float" office:value="1580" table:style-name="ce3">
            <text:p>1.580,00</text:p>
          </table:table-cell>
          <table:table-cell table:style-name="ce1"/>
          <table:table-cell office:value-type="string" table:style-name="ce1">
            <text:p>For. AZDESI - AZDESIGN SRL</text:p>
          </table:table-cell>
          <table:table-cell table:number-columns-repeated="16380"/>
        </table:table-row>
        <table:table-row table:style-name="ro1">
          <table:table-cell office:value-type="date" office:date-value="2025-10-13T00:00:00" table:style-name="ce2">
            <text:p>13/10/2025</text:p>
          </table:table-cell>
          <table:table-cell office:value-type="float" office:value="120" table:style-name="ce1">
            <text:p>120</text:p>
          </table:table-cell>
          <table:table-cell table:style-name="ce1"/>
          <table:table-cell office:value-type="string" table:style-name="ce1">
            <text:p>For. EDILCA - EDIL CAMY SAS di Catoia Pasquale e C.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4174.07" table:style-name="ce3">
            <text:p>4.174,07</text:p>
          </table:table-cell>
          <table:table-cell table:style-name="ce1"/>
          <table:table-cell office:value-type="string" table:style-name="ce1">
            <text:p>02003004 - fondo previambiente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856" table:style-name="ce1">
            <text:p>856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210" table:style-name="ce1">
            <text:p>210</text:p>
          </table:table-cell>
          <table:table-cell table:style-name="ce1"/>
          <table:table-cell office:value-type="string" table:style-name="ce1">
            <text:p>For. BIFFI - BIFFI COMPUTER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700" table:style-name="ce3">
            <text:p>1.700,00</text:p>
          </table:table-cell>
          <table:table-cell table:style-name="ce1"/>
          <table:table-cell office:value-type="string" table:style-name="ce1">
            <text:p>For. LABOUT - ZOIA MONICA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381" table:style-name="ce1">
            <text:p>381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782.08" table:style-name="ce1">
            <text:p>782,08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931.49" table:style-name="ce3">
            <text:p>1.931,49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824.58" table:style-name="ce3">
            <text:p>1.824,58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502.97" table:style-name="ce1">
            <text:p>502,97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490.8" table:style-name="ce1">
            <text:p>490,8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747" table:style-name="ce1">
            <text:p>747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971.8" table:style-name="ce3">
            <text:p>1.971,80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988.5" table:style-name="ce1">
            <text:p>988,5</text:p>
          </table:table-cell>
          <table:table-cell table:style-name="ce1"/>
          <table:table-cell office:value-type="string" table:style-name="ce1">
            <text:p>For. BESEAR - Bersellini Sergio Arcangelo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02" table:style-name="ce1">
            <text:p>102</text:p>
          </table:table-cell>
          <table:table-cell table:style-name="ce1"/>
          <table:table-cell office:value-type="string" table:style-name="ce1">
            <text:p>For. BRIACQ - BRIANZA ACQUE SRL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282" table:style-name="ce1">
            <text:p>282</text:p>
          </table:table-cell>
          <table:table-cell table:style-name="ce1"/>
          <table:table-cell office:value-type="string" table:style-name="ce1">
            <text:p>For. CALLON - FRANCA CALLONI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28992.19" table:style-name="ce3">
            <text:p>28.992,19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088" table:style-name="ce3">
            <text:p>1.088,00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310" table:style-name="ce1">
            <text:p>310</text:p>
          </table:table-cell>
          <table:table-cell table:style-name="ce1"/>
          <table:table-cell office:value-type="string" table:style-name="ce1">
            <text:p>For. DBSESR - DBR SERVICE SRLS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384" table:style-name="ce1">
            <text:p>384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2248" table:style-name="ce3">
            <text:p>2.248,00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14" table:style-name="ce1">
            <text:p>114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359.62" table:style-name="ce1">
            <text:p>359,62</text:p>
          </table:table-cell>
          <table:table-cell table:style-name="ce1"/>
          <table:table-cell office:value-type="string" table:style-name="ce1">
            <text:p>For. IBNSAV - I.B.N. Savio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370" table:style-name="ce1">
            <text:p>370</text:p>
          </table:table-cell>
          <table:table-cell table:style-name="ce1"/>
          <table:table-cell office:value-type="string" table:style-name="ce1">
            <text:p>For. INSCON - Insolia Concetto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537.11" table:style-name="ce1">
            <text:p>537,11</text:p>
          </table:table-cell>
          <table:table-cell table:style-name="ce1"/>
          <table:table-cell office:value-type="string" table:style-name="ce1">
            <text:p>For. MODULV - MODULVIVA SRL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642" table:style-name="ce1">
            <text:p>642</text:p>
          </table:table-cell>
          <table:table-cell table:style-name="ce1"/>
          <table:table-cell office:value-type="string" table:style-name="ce1">
            <text:p>For. OTTVEL - OTTORINO VELTRI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57.11000000000001" table:style-name="ce1">
            <text:p>157,11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414.23" table:style-name="ce3">
            <text:p>1.414,23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25.95" table:style-name="ce1">
            <text:p>125,95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00.43" table:style-name="ce1">
            <text:p>100,43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1252.3399999999999" table:style-name="ce3">
            <text:p>1.252,34</text:p>
          </table:table-cell>
          <table:table-cell table:style-name="ce1"/>
          <table:table-cell office:value-type="string" table:style-name="ce1">
            <text:p>For. ZAMBON - ZAMBON ITALIA SRL</text:p>
          </table:table-cell>
          <table:table-cell table:number-columns-repeated="16380"/>
        </table:table-row>
        <table:table-row table:style-name="ro1">
          <table:table-cell office:value-type="date" office:date-value="2025-10-15T00:00:00" table:style-name="ce2">
            <text:p>15/10/2025</text:p>
          </table:table-cell>
          <table:table-cell office:value-type="float" office:value="202" table:style-name="ce1">
            <text:p>202</text:p>
          </table:table-cell>
          <table:table-cell table:style-name="ce1"/>
          <table:table-cell office:value-type="string" table:style-name="ce1">
            <text:p>For. ZIGOLI - ZIGOLI &amp; TOSATO di Zigoli Ivan</text:p>
          </table:table-cell>
          <table:table-cell table:number-columns-repeated="16380"/>
        </table:table-row>
        <table:table-row table:style-name="ro1">
          <table:table-cell office:value-type="date" office:date-value="2025-10-21T00:00:00" table:style-name="ce2">
            <text:p>21/10/2025</text:p>
          </table:table-cell>
          <table:table-cell office:value-type="float" office:value="1965" table:style-name="ce3">
            <text:p>1.965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0-21T00:00:00" table:style-name="ce2">
            <text:p>21/10/2025</text:p>
          </table:table-cell>
          <table:table-cell office:value-type="float" office:value="1022" table:style-name="ce3">
            <text:p>1.022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0-21T00:00:00" table:style-name="ce2">
            <text:p>21/10/2025</text:p>
          </table:table-cell>
          <table:table-cell office:value-type="float" office:value="2476" table:style-name="ce3">
            <text:p>2.476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0-21T00:00:00" table:style-name="ce2">
            <text:p>21/10/2025</text:p>
          </table:table-cell>
          <table:table-cell office:value-type="float" office:value="41.74" table:style-name="ce1">
            <text:p>41,74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0-21T00:00:00" table:style-name="ce2">
            <text:p>21/10/2025</text:p>
          </table:table-cell>
          <table:table-cell office:value-type="float" office:value="2139" table:style-name="ce3">
            <text:p>2.13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0-21T00:00:00" table:style-name="ce2">
            <text:p>21/10/2025</text:p>
          </table:table-cell>
          <table:table-cell office:value-type="float" office:value="1063" table:style-name="ce3">
            <text:p>1.063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0-21T00:00:00" table:style-name="ce2">
            <text:p>21/10/2025</text:p>
          </table:table-cell>
          <table:table-cell office:value-type="float" office:value="1895" table:style-name="ce3">
            <text:p>1.895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70000" table:style-name="ce3">
            <text:p>70.000,00</text:p>
          </table:table-cell>
          <table:table-cell table:style-name="ce1"/>
          <table:table-cell office:value-type="string" table:style-name="ce1">
            <text:p>03001054 - fondo fin. svil.invest.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688.16" table:style-name="ce1">
            <text:p>688,16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329.77" table:style-name="ce1">
            <text:p>329,77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36" table:style-name="ce1">
            <text:p>36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850" table:style-name="ce1">
            <text:p>850</text:p>
          </table:table-cell>
          <table:table-cell table:style-name="ce1"/>
          <table:table-cell office:value-type="string" table:style-name="ce1">
            <text:p>04004018 - corsi formazione personal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2170.64" table:style-name="ce3">
            <text:p>2.170,64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3056.24" table:style-name="ce3">
            <text:p>3.056,24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144.88" table:style-name="ce1">
            <text:p>144,88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915.3" table:style-name="ce1">
            <text:p>915,3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109" table:style-name="ce1">
            <text:p>109</text:p>
          </table:table-cell>
          <table:table-cell table:style-name="ce1"/>
          <table:table-cell office:value-type="string" table:style-name="ce1">
            <text:p>For. ECOLOG - ECOLOGIA AMBIENTE SRL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4431.1899999999996" table:style-name="ce3">
            <text:p>4.431,19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208.45" table:style-name="ce1">
            <text:p>208,45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131" table:style-name="ce1">
            <text:p>131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993.7" table:style-name="ce1">
            <text:p>993,7</text:p>
          </table:table-cell>
          <table:table-cell table:style-name="ce1"/>
          <table:table-cell office:value-type="string" table:style-name="ce1">
            <text:p>For. FALVAR - FARM ALVARION SRL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565.47" table:style-name="ce1">
            <text:p>565,47</text:p>
          </table:table-cell>
          <table:table-cell table:style-name="ce1"/>
          <table:table-cell office:value-type="string" table:style-name="ce1">
            <text:p>For. ITALIA - ITALIAONLINE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1220.21" table:style-name="ce3">
            <text:p>1.220,21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220.49" table:style-name="ce1">
            <text:p>220,49</text:p>
          </table:table-cell>
          <table:table-cell table:style-name="ce1"/>
          <table:table-cell office:value-type="string" table:style-name="ce1">
            <text:p>For. MYNET - MYNET S.R.L.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25703.15" table:style-name="ce3">
            <text:p>25.703,15</text:p>
          </table:table-cell>
          <table:table-cell table:style-name="ce1"/>
          <table:table-cell office:value-type="string" table:style-name="ce1">
            <text:p>For. QFAR - Q FARMA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1419.96" table:style-name="ce3">
            <text:p>1.419,96</text:p>
          </table:table-cell>
          <table:table-cell table:style-name="ce1"/>
          <table:table-cell office:value-type="string" table:style-name="ce1">
            <text:p>For. RECKIT - RECKITT BENCKISER KEALTHCARE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52.26" table:style-name="ce1">
            <text:p>52,26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238.72" table:style-name="ce1">
            <text:p>238,72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94.31" table:style-name="ce1">
            <text:p>94,3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451.06" table:style-name="ce1">
            <text:p>451,06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232.02" table:style-name="ce1">
            <text:p>232,02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63.96" table:style-name="ce1">
            <text:p>63,9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0-24T00:00:00" table:style-name="ce2">
            <text:p>24/10/2025</text:p>
          </table:table-cell>
          <table:table-cell office:value-type="float" office:value="7.9" table:style-name="ce1">
            <text:p>7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574.08000000000004" table:style-name="ce1">
            <text:p>574,08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768" table:style-name="ce3">
            <text:p>1.768,00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00" table:style-name="ce1">
            <text:p>200</text:p>
          </table:table-cell>
          <table:table-cell table:style-name="ce1"/>
          <table:table-cell office:value-type="string" table:style-name="ce1">
            <text:p>04004035 - compensi collaborator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50" table:style-name="ce1">
            <text:p>150</text:p>
          </table:table-cell>
          <table:table-cell table:style-name="ce1"/>
          <table:table-cell office:value-type="string" table:style-name="ce1">
            <text:p>04004025 - erogazioni liberal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01.26" table:style-name="ce1">
            <text:p>201,26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580.35" table:style-name="ce1">
            <text:p>580,35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136" table:style-name="ce3">
            <text:p>1.136,00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470.4" table:style-name="ce1">
            <text:p>470,4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57.8" table:style-name="ce1">
            <text:p>57,8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54" table:style-name="ce1">
            <text:p>254</text:p>
          </table:table-cell>
          <table:table-cell table:style-name="ce1"/>
          <table:table-cell office:value-type="string" table:style-name="ce1">
            <text:p>For. BARTOL - VALENTINA BARTOLO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758.96" table:style-name="ce1">
            <text:p>758,96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91.05" table:style-name="ce1">
            <text:p>291,05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386" table:style-name="ce1">
            <text:p>386</text:p>
          </table:table-cell>
          <table:table-cell table:style-name="ce1"/>
          <table:table-cell office:value-type="string" table:style-name="ce1">
            <text:p>For. BESEAR - Bersellini Sergio Arcangelo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422" table:style-name="ce1">
            <text:p>422</text:p>
          </table:table-cell>
          <table:table-cell table:style-name="ce1"/>
          <table:table-cell office:value-type="string" table:style-name="ce1">
            <text:p>For. CALLON - FRANCA CALLON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87.68" table:style-name="ce1">
            <text:p>287,68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59353.27" table:style-name="ce3">
            <text:p>59.353,27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526" table:style-name="ce1">
            <text:p>526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380" table:style-name="ce1">
            <text:p>380</text:p>
          </table:table-cell>
          <table:table-cell table:style-name="ce1"/>
          <table:table-cell office:value-type="string" table:style-name="ce1">
            <text:p>For. DBSESR - DBR SERVICE SRLS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56" table:style-name="ce1">
            <text:p>256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5055.4799999999996" table:style-name="ce3">
            <text:p>5.055,48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937.6" table:style-name="ce3">
            <text:p>1.937,6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494" table:style-name="ce1">
            <text:p>494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82.58" table:style-name="ce1">
            <text:p>182,58</text:p>
          </table:table-cell>
          <table:table-cell table:style-name="ce1"/>
          <table:table-cell office:value-type="string" table:style-name="ce1">
            <text:p>For. IBSAFA - IBSA FARMACEUTICI ITALIA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3414.95" table:style-name="ce3">
            <text:p>3.414,95</text:p>
          </table:table-cell>
          <table:table-cell table:style-name="ce1"/>
          <table:table-cell office:value-type="string" table:style-name="ce1">
            <text:p>For. IMMOBI - IMMOBILIARE SISTEMA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14" table:style-name="ce1">
            <text:p>114</text:p>
          </table:table-cell>
          <table:table-cell table:style-name="ce1"/>
          <table:table-cell office:value-type="string" table:style-name="ce1">
            <text:p>For. INSCON - Insolia Concetto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62" table:style-name="ce1">
            <text:p>62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44.39" table:style-name="ce1">
            <text:p>44,39</text:p>
          </table:table-cell>
          <table:table-cell table:style-name="ce1"/>
          <table:table-cell office:value-type="string" table:style-name="ce1">
            <text:p>For. MODULV - MODULVIVA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30" table:style-name="ce1">
            <text:p>130</text:p>
          </table:table-cell>
          <table:table-cell table:style-name="ce1"/>
          <table:table-cell office:value-type="string" table:style-name="ce1">
            <text:p>For. OTTVEL - OTTORINO VELTR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730" table:style-name="ce1">
            <text:p>730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292.4000000000001" table:style-name="ce3">
            <text:p>1.292,40</text:p>
          </table:table-cell>
          <table:table-cell table:style-name="ce1"/>
          <table:table-cell office:value-type="string" table:style-name="ce1">
            <text:p>For. RECORD - RECORDATI INDUSTRIA CHIMICA E FARMAC.SP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110.8" table:style-name="ce3">
            <text:p>1.110,80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109.42" table:style-name="ce3">
            <text:p>1.109,42</text:p>
          </table:table-cell>
          <table:table-cell table:style-name="ce1"/>
          <table:table-cell office:value-type="string" table:style-name="ce1">
            <text:p>For. SALA - SALA RAG.ALDO - CONSULENTE DEL LAVORO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302" table:style-name="ce1">
            <text:p>302</text:p>
          </table:table-cell>
          <table:table-cell table:style-name="ce1"/>
          <table:table-cell office:value-type="string" table:style-name="ce1">
            <text:p>For. SAMIMP - SAM IMPIANTI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6762.03" table:style-name="ce3">
            <text:p>6.762,03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1165" table:style-name="ce3">
            <text:p>1.165,00</text:p>
          </table:table-cell>
          <table:table-cell table:style-name="ce1"/>
          <table:table-cell office:value-type="string" table:style-name="ce1">
            <text:p>For. TREEL - TREELOG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210.4" table:style-name="ce1">
            <text:p>210,4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394" table:style-name="ce1">
            <text:p>394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11-07T00:00:00" table:style-name="ce2">
            <text:p>07/11/2025</text:p>
          </table:table-cell>
          <table:table-cell office:value-type="float" office:value="560" table:style-name="ce1">
            <text:p>560</text:p>
          </table:table-cell>
          <table:table-cell table:style-name="ce1"/>
          <table:table-cell office:value-type="string" table:style-name="ce1">
            <text:p>For. ZIGOLI - ZIGOLI &amp; TOSATO di Zigoli Ivan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23" table:style-name="ce1">
            <text:p>123</text:p>
          </table:table-cell>
          <table:table-cell table:style-name="ce1"/>
          <table:table-cell office:value-type="string" table:style-name="ce1">
            <text:p>04004054 - spese registraz.contratt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32505.09" table:style-name="ce3">
            <text:p>32.505,09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36344.449999999997" table:style-name="ce3">
            <text:p>36.344,45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.3" table:style-name="ce1">
            <text:p>1,3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200" table:style-name="ce1">
            <text:p>200</text:p>
          </table:table-cell>
          <table:table-cell table:style-name="ce1"/>
          <table:table-cell office:value-type="string" table:style-name="ce1">
            <text:p>04004035 - compensi collaborator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525.02" table:style-name="ce1">
            <text:p>525,02</text:p>
          </table:table-cell>
          <table:table-cell table:style-name="ce1"/>
          <table:table-cell office:value-type="string" table:style-name="ce1">
            <text:p>04003006 - spese condominial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2043.94" table:style-name="ce3">
            <text:p>2.043,94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738.81" table:style-name="ce1">
            <text:p>738,81</text:p>
          </table:table-cell>
          <table:table-cell table:style-name="ce1"/>
          <table:table-cell office:value-type="string" table:style-name="ce1">
            <text:p>04003006 - spese condominiali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3334.83" table:style-name="ce3">
            <text:p>3.334,83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412.5" table:style-name="ce1">
            <text:p>412,5</text:p>
          </table:table-cell>
          <table:table-cell table:style-name="ce1"/>
          <table:table-cell office:value-type="string" table:style-name="ce1">
            <text:p>For. BROMAT - BROMATECH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459.94" table:style-name="ce1">
            <text:p>459,94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3023.61" table:style-name="ce3">
            <text:p>3.023,61</text:p>
          </table:table-cell>
          <table:table-cell table:style-name="ce1"/>
          <table:table-cell office:value-type="string" table:style-name="ce1">
            <text:p>For. DOMPE - DOMPE' FARMACEUTICI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321.64999999999998" table:style-name="ce1">
            <text:p>321,65</text:p>
          </table:table-cell>
          <table:table-cell table:style-name="ce1"/>
          <table:table-cell office:value-type="string" table:style-name="ce1">
            <text:p>For. DUPBRI - DUPLEX BRIANZA S.R.L.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66.49" table:style-name="ce1">
            <text:p>166,49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23" table:style-name="ce1">
            <text:p>123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536.66999999999996" table:style-name="ce1">
            <text:p>536,67</text:p>
          </table:table-cell>
          <table:table-cell table:style-name="ce1"/>
          <table:table-cell office:value-type="string" table:style-name="ce1">
            <text:p>For. FALVAR - FARM ALVARION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512.65" table:style-name="ce1">
            <text:p>512,65</text:p>
          </table:table-cell>
          <table:table-cell table:style-name="ce1"/>
          <table:table-cell office:value-type="string" table:style-name="ce1">
            <text:p>For. GIULIA - GIULIANI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275.06" table:style-name="ce3">
            <text:p>1.275,06</text:p>
          </table:table-cell>
          <table:table-cell table:style-name="ce1"/>
          <table:table-cell office:value-type="string" table:style-name="ce1">
            <text:p>For. GMMFAR - GMM FARMA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558.6" table:style-name="ce1">
            <text:p>558,6</text:p>
          </table:table-cell>
          <table:table-cell table:style-name="ce1"/>
          <table:table-cell office:value-type="string" table:style-name="ce1">
            <text:p>For. GPPHEA - GLOBAL PHARMACIES PARTNER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248.92" table:style-name="ce3">
            <text:p>1.248,92</text:p>
          </table:table-cell>
          <table:table-cell table:style-name="ce1"/>
          <table:table-cell office:value-type="string" table:style-name="ce1">
            <text:p>For. GRFARM - GR FARMA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822.6" table:style-name="ce1">
            <text:p>822,6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038.48" table:style-name="ce3">
            <text:p>1.038,48</text:p>
          </table:table-cell>
          <table:table-cell table:style-name="ce1"/>
          <table:table-cell office:value-type="string" table:style-name="ce1">
            <text:p>For. IBSAFA - IBSA FARMACEUTICI ITALIA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2897" table:style-name="ce3">
            <text:p>2.897,00</text:p>
          </table:table-cell>
          <table:table-cell table:style-name="ce1"/>
          <table:table-cell office:value-type="string" table:style-name="ce1">
            <text:p>For. MEDELI - MEDEL INTERNATIONAL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35366.65" table:style-name="ce3">
            <text:p>35.366,65</text:p>
          </table:table-cell>
          <table:table-cell table:style-name="ce1"/>
          <table:table-cell office:value-type="string" table:style-name="ce1">
            <text:p>For. QFAR - Q FARMA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9.649999999999999" table:style-name="ce1">
            <text:p>19,65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473" table:style-name="ce3">
            <text:p>1.473,00</text:p>
          </table:table-cell>
          <table:table-cell table:style-name="ce1"/>
          <table:table-cell office:value-type="string" table:style-name="ce1">
            <text:p>For. SOPRAN - SOPRAN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90.03" table:style-name="ce1">
            <text:p>90,03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495.77" table:style-name="ce1">
            <text:p>495,77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220.58" table:style-name="ce1">
            <text:p>220,58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167.81" table:style-name="ce1">
            <text:p>167,8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63.96" table:style-name="ce1">
            <text:p>63,96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1-21T00:00:00" table:style-name="ce2">
            <text:p>21/11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1-24T00:00:00" table:style-name="ce2">
            <text:p>24/11/2025</text:p>
          </table:table-cell>
          <table:table-cell office:value-type="float" office:value="1876" table:style-name="ce3">
            <text:p>1.876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1-24T00:00:00" table:style-name="ce2">
            <text:p>24/11/2025</text:p>
          </table:table-cell>
          <table:table-cell office:value-type="float" office:value="990" table:style-name="ce1">
            <text:p>99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1-24T00:00:00" table:style-name="ce2">
            <text:p>24/11/2025</text:p>
          </table:table-cell>
          <table:table-cell office:value-type="float" office:value="2398" table:style-name="ce3">
            <text:p>2.39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1-24T00:00:00" table:style-name="ce2">
            <text:p>24/11/2025</text:p>
          </table:table-cell>
          <table:table-cell office:value-type="float" office:value="2268" table:style-name="ce3">
            <text:p>2.26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1-24T00:00:00" table:style-name="ce2">
            <text:p>24/11/2025</text:p>
          </table:table-cell>
          <table:table-cell office:value-type="float" office:value="1054" table:style-name="ce3">
            <text:p>1.054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1-24T00:00:00" table:style-name="ce2">
            <text:p>24/11/2025</text:p>
          </table:table-cell>
          <table:table-cell office:value-type="float" office:value="1689" table:style-name="ce3">
            <text:p>1.68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1-26T00:00:00" table:style-name="ce2">
            <text:p>26/11/2025</text:p>
          </table:table-cell>
          <table:table-cell office:value-type="float" office:value="713.92" table:style-name="ce1">
            <text:p>713,92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02005053 - prestito dipendente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000" table:style-name="ce3">
            <text:p>2.000,00</text:p>
          </table:table-cell>
          <table:table-cell table:style-name="ce1"/>
          <table:table-cell office:value-type="string" table:style-name="ce1">
            <text:p>04004014 - spese incarichi profes.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75" table:style-name="ce1">
            <text:p>175</text:p>
          </table:table-cell>
          <table:table-cell table:style-name="ce1"/>
          <table:table-cell office:value-type="string" table:style-name="ce1">
            <text:p>01004011 - debitori diversi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678.08" table:style-name="ce1">
            <text:p>678,08</text:p>
          </table:table-cell>
          <table:table-cell table:style-name="ce1"/>
          <table:table-cell office:value-type="string" table:style-name="ce1">
            <text:p>For. COLECC - GIUSEPPINA COLECCHI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6224.57" table:style-name="ce3">
            <text:p>26.224,57</text:p>
          </table:table-cell>
          <table:table-cell table:style-name="ce1"/>
          <table:table-cell office:value-type="string" table:style-name="ce1">
            <text:p>For. SOCIET - SOCIETA' PER LO SVILUPPO RECUPERO URBAN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292.3200000000002" table:style-name="ce3">
            <text:p>2.292,32</text:p>
          </table:table-cell>
          <table:table-cell table:style-name="ce1"/>
          <table:table-cell office:value-type="string" table:style-name="ce1">
            <text:p>For. ABIOGE - ABIOGEN PHARMA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395.14" table:style-name="ce3">
            <text:p>1.395,14</text:p>
          </table:table-cell>
          <table:table-cell table:style-name="ce1"/>
          <table:table-cell office:value-type="string" table:style-name="ce1">
            <text:p>For. ABOCA - ABOCA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194" table:style-name="ce3">
            <text:p>1.194,00</text:p>
          </table:table-cell>
          <table:table-cell table:style-name="ce1"/>
          <table:table-cell office:value-type="string" table:style-name="ce1">
            <text:p>For. AIRTEK - AIR TEKNIC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983.55" table:style-name="ce3">
            <text:p>1.983,55</text:p>
          </table:table-cell>
          <table:table-cell table:style-name="ce1"/>
          <table:table-cell office:value-type="string" table:style-name="ce1">
            <text:p>For. ALFASI - ALFASIGMA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5775.83" table:style-name="ce3">
            <text:p>5.775,83</text:p>
          </table:table-cell>
          <table:table-cell table:style-name="ce1"/>
          <table:table-cell office:value-type="string" table:style-name="ce1">
            <text:p>For. ALLIAN - ALLIANCE HEALTHCARE ITALIA DISTRIBUZIONE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5689.16" table:style-name="ce3">
            <text:p>5.689,16</text:p>
          </table:table-cell>
          <table:table-cell table:style-name="ce1"/>
          <table:table-cell office:value-type="string" table:style-name="ce1">
            <text:p>For. ANGELI - ANGELINI PHARMA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476.65" table:style-name="ce1">
            <text:p>476,65</text:p>
          </table:table-cell>
          <table:table-cell table:style-name="ce1"/>
          <table:table-cell office:value-type="string" table:style-name="ce1">
            <text:p>For. AURIND - AURIGANE INDUSTRIE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136" table:style-name="ce3">
            <text:p>1.136,00</text:p>
          </table:table-cell>
          <table:table-cell table:style-name="ce1"/>
          <table:table-cell office:value-type="string" table:style-name="ce1">
            <text:p>For. AZZARA - GIANLUCA AZZAR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336" table:style-name="ce1">
            <text:p>336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04.4" table:style-name="ce1">
            <text:p>104,4</text:p>
          </table:table-cell>
          <table:table-cell table:style-name="ce1"/>
          <table:table-cell office:value-type="string" table:style-name="ce1">
            <text:p>For. BARTOL - VALENTINA BARTOL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45.72" table:style-name="ce1">
            <text:p>45,72</text:p>
          </table:table-cell>
          <table:table-cell table:style-name="ce1"/>
          <table:table-cell office:value-type="string" table:style-name="ce1">
            <text:p>For. BAYER - BAYER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758.96" table:style-name="ce1">
            <text:p>758,96</text:p>
          </table:table-cell>
          <table:table-cell table:style-name="ce1"/>
          <table:table-cell office:value-type="string" table:style-name="ce1">
            <text:p>For. BEDIRO - BECTON DICKINSON ROWA ITALY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658.78" table:style-name="ce1">
            <text:p>658,78</text:p>
          </table:table-cell>
          <table:table-cell table:style-name="ce1"/>
          <table:table-cell office:value-type="string" table:style-name="ce1">
            <text:p>For. BEIERS - BEIERSDORF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70" table:style-name="ce1">
            <text:p>270</text:p>
          </table:table-cell>
          <table:table-cell table:style-name="ce1"/>
          <table:table-cell office:value-type="string" table:style-name="ce1">
            <text:p>For. BESEAR - Bersellini Sergio Arcangel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684.89" table:style-name="ce1">
            <text:p>684,89</text:p>
          </table:table-cell>
          <table:table-cell table:style-name="ce1"/>
          <table:table-cell office:value-type="string" table:style-name="ce1">
            <text:p>For. CODIFI - CO.DI.FI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59751.57" table:style-name="ce3">
            <text:p>59.751,57</text:p>
          </table:table-cell>
          <table:table-cell table:style-name="ce1"/>
          <table:table-cell office:value-type="string" table:style-name="ce1">
            <text:p>For. COMIFA - COMIFAR DISTRIBUZIONE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316.98" table:style-name="ce3">
            <text:p>2.316,98</text:p>
          </table:table-cell>
          <table:table-cell table:style-name="ce1"/>
          <table:table-cell office:value-type="string" table:style-name="ce1">
            <text:p>For. CORMAN - CORMAN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30" table:style-name="ce1">
            <text:p>130</text:p>
          </table:table-cell>
          <table:table-cell table:style-name="ce1"/>
          <table:table-cell office:value-type="string" table:style-name="ce1">
            <text:p>For. COSTAN - ANNA MARIA COSTANZ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230" table:style-name="ce3">
            <text:p>1.230,00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416" table:style-name="ce1">
            <text:p>416</text:p>
          </table:table-cell>
          <table:table-cell table:style-name="ce1"/>
          <table:table-cell office:value-type="string" table:style-name="ce1">
            <text:p>For. DALTOM - MORENA DALT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471.82" table:style-name="ce1">
            <text:p>471,82</text:p>
          </table:table-cell>
          <table:table-cell table:style-name="ce1"/>
          <table:table-cell office:value-type="string" table:style-name="ce1">
            <text:p>For. DISTRI - DISTRIBUZIONE LOMBARDA FARMACI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784" table:style-name="ce1">
            <text:p>784</text:p>
          </table:table-cell>
          <table:table-cell table:style-name="ce1"/>
          <table:table-cell office:value-type="string" table:style-name="ce1">
            <text:p>For. EBCON - EB Consilia Sas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85" table:style-name="ce1">
            <text:p>85</text:p>
          </table:table-cell>
          <table:table-cell table:style-name="ce1"/>
          <table:table-cell office:value-type="string" table:style-name="ce1">
            <text:p>For. ECOLOG - ECOLOGIA AMBIENTE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3300.96" table:style-name="ce3">
            <text:p>3.300,96</text:p>
          </table:table-cell>
          <table:table-cell table:style-name="ce1"/>
          <table:table-cell office:value-type="string" table:style-name="ce1">
            <text:p>For. ECOSER - ECO <text:s/>SERVIZI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820.84" table:style-name="ce3">
            <text:p>2.820,84</text:p>
          </table:table-cell>
          <table:table-cell table:style-name="ce1"/>
          <table:table-cell office:value-type="string" table:style-name="ce1">
            <text:p>For. EG <text:s/>- EG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923.2" table:style-name="ce3">
            <text:p>2.923,2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242.08" table:style-name="ce3">
            <text:p>2.242,08</text:p>
          </table:table-cell>
          <table:table-cell table:style-name="ce1"/>
          <table:table-cell office:value-type="string" table:style-name="ce1">
            <text:p>For. FA1000 - FARMA 1000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699.52" table:style-name="ce1">
            <text:p>699,52</text:p>
          </table:table-cell>
          <table:table-cell table:style-name="ce1"/>
          <table:table-cell office:value-type="string" table:style-name="ce1">
            <text:p>For. FALVAR - FARM ALVARION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364.5" table:style-name="ce3">
            <text:p>2.364,50</text:p>
          </table:table-cell>
          <table:table-cell table:style-name="ce1"/>
          <table:table-cell office:value-type="string" table:style-name="ce1">
            <text:p>For. FOIRSA - Fondazione IRCCS San Gerardo dei Tintori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438" table:style-name="ce1">
            <text:p>438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692.9" table:style-name="ce3">
            <text:p>1.692,90</text:p>
          </table:table-cell>
          <table:table-cell table:style-name="ce1"/>
          <table:table-cell office:value-type="string" table:style-name="ce1">
            <text:p>For. HPITA - HP ITALIA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24.56" table:style-name="ce1">
            <text:p>224,56</text:p>
          </table:table-cell>
          <table:table-cell table:style-name="ce1"/>
          <table:table-cell office:value-type="string" table:style-name="ce1">
            <text:p>For. IBNSAV - I.B.N. Savi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58" table:style-name="ce1">
            <text:p>258</text:p>
          </table:table-cell>
          <table:table-cell table:style-name="ce1"/>
          <table:table-cell office:value-type="string" table:style-name="ce1">
            <text:p>For. INSCON - Insolia Concetto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00" table:style-name="ce1">
            <text:p>100</text:p>
          </table:table-cell>
          <table:table-cell table:style-name="ce1"/>
          <table:table-cell office:value-type="string" table:style-name="ce1">
            <text:p>For. ITGE1 - ITGE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609.5" table:style-name="ce3">
            <text:p>1.609,50</text:p>
          </table:table-cell>
          <table:table-cell table:style-name="ce1"/>
          <table:table-cell office:value-type="string" table:style-name="ce1">
            <text:p>For. JOHJOH - KENVUE ITALIA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798.52" table:style-name="ce3">
            <text:p>1.798,52</text:p>
          </table:table-cell>
          <table:table-cell table:style-name="ce1"/>
          <table:table-cell office:value-type="string" table:style-name="ce1">
            <text:p>For. LOREAL - L'OREAL ITALIA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9.92" table:style-name="ce1">
            <text:p>29,92</text:p>
          </table:table-cell>
          <table:table-cell table:style-name="ce1"/>
          <table:table-cell office:value-type="string" table:style-name="ce1">
            <text:p>For. MODULV - MODULVIVA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898" table:style-name="ce1">
            <text:p>898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3275.22" table:style-name="ce3">
            <text:p>3.275,22</text:p>
          </table:table-cell>
          <table:table-cell table:style-name="ce1"/>
          <table:table-cell office:value-type="string" table:style-name="ce1">
            <text:p>For. PHARM - PHARMAIDEA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40358.25" table:style-name="ce3">
            <text:p>40.358,25</text:p>
          </table:table-cell>
          <table:table-cell table:style-name="ce1"/>
          <table:table-cell office:value-type="string" table:style-name="ce1">
            <text:p>For. QFAR - Q FARMA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436.7800000000002" table:style-name="ce3">
            <text:p>2.436,78</text:p>
          </table:table-cell>
          <table:table-cell table:style-name="ce1"/>
          <table:table-cell office:value-type="string" table:style-name="ce1">
            <text:p>For. RECORD - RECORDATI INDUSTRIA CHIMICA E FARMAC.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92.4" table:style-name="ce1">
            <text:p>192,4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600" table:style-name="ce1">
            <text:p>600</text:p>
          </table:table-cell>
          <table:table-cell table:style-name="ce1"/>
          <table:table-cell office:value-type="string" table:style-name="ce1">
            <text:p>For. SAMIMP - SAM IMPIANTI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78.599999999999994" table:style-name="ce1">
            <text:p>78,6</text:p>
          </table:table-cell>
          <table:table-cell table:style-name="ce1"/>
          <table:table-cell office:value-type="string" table:style-name="ce1">
            <text:p>For. SAPIO - SAPIO LIFE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30.56" table:style-name="ce1">
            <text:p>130,56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614.8" table:style-name="ce3">
            <text:p>1.614,80</text:p>
          </table:table-cell>
          <table:table-cell table:style-name="ce1"/>
          <table:table-cell office:value-type="string" table:style-name="ce1">
            <text:p>For. SCAPAT - EMANUELE SCAPATICCI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3.87" table:style-name="ce1">
            <text:p>13,87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155.53" table:style-name="ce1">
            <text:p>155,53</text:p>
          </table:table-cell>
          <table:table-cell table:style-name="ce1"/>
          <table:table-cell office:value-type="string" table:style-name="ce1">
            <text:p>For. TEVA - TEVA ITALIA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210.62" table:style-name="ce1">
            <text:p>210,62</text:p>
          </table:table-cell>
          <table:table-cell table:style-name="ce1"/>
          <table:table-cell office:value-type="string" table:style-name="ce1">
            <text:p>For. VIPRO1 - VIPROF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4792.38" table:style-name="ce3">
            <text:p>4.792,38</text:p>
          </table:table-cell>
          <table:table-cell table:style-name="ce1"/>
          <table:table-cell office:value-type="string" table:style-name="ce1">
            <text:p>For. ZAMBON - ZAMBON ITALIA SRL</text:p>
          </table:table-cell>
          <table:table-cell table:number-columns-repeated="16380"/>
        </table:table-row>
        <table:table-row table:style-name="ro1">
          <table:table-cell office:value-type="date" office:date-value="2025-12-03T00:00:00" table:style-name="ce2">
            <text:p>03/12/2025</text:p>
          </table:table-cell>
          <table:table-cell office:value-type="float" office:value="539.6" table:style-name="ce1">
            <text:p>539,6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2102" table:style-name="ce3">
            <text:p>2.102,00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30988" table:style-name="ce3">
            <text:p>30.988,00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493" table:style-name="ce1">
            <text:p>493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56" table:style-name="ce1">
            <text:p>56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30.7" table:style-name="ce1">
            <text:p>30,7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number-rows-repeated="2"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1.1499999999999999" table:style-name="ce1">
            <text:p>1,1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0.5" table:style-name="ce1">
            <text:p>0,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301.98" table:style-name="ce1">
            <text:p>301,98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116" table:style-name="ce1">
            <text:p>116</text:p>
          </table:table-cell>
          <table:table-cell table:style-name="ce1"/>
          <table:table-cell office:value-type="string" table:style-name="ce1">
            <text:p>For. EONENE - E.ON Energia S.p.A.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420" table:style-name="ce1">
            <text:p>420</text:p>
          </table:table-cell>
          <table:table-cell table:style-name="ce1"/>
          <table:table-cell office:value-type="string" table:style-name="ce1">
            <text:p>For. MYNET - MYNET S.R.L.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295.91000000000003" table:style-name="ce1">
            <text:p>295,91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112.52" table:style-name="ce1">
            <text:p>112,52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533.79999999999995" table:style-name="ce1">
            <text:p>533,8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2-10T00:00:00" table:style-name="ce2">
            <text:p>10/12/2025</text:p>
          </table:table-cell>
          <table:table-cell office:value-type="float" office:value="320.55" table:style-name="ce1">
            <text:p>320,55</text:p>
          </table:table-cell>
          <table:table-cell table:style-name="ce1"/>
          <table:table-cell office:value-type="string" table:style-name="ce1">
            <text:p>For. SORGEN - Sorgenia S.p.A</text:p>
          </table:table-cell>
          <table:table-cell table:number-columns-repeated="16380"/>
        </table:table-row>
        <table:table-row table:style-name="ro1">
          <table:table-cell office:value-type="date" office:date-value="2025-12-12T00:00:00" table:style-name="ce2">
            <text:p>12/12/2025</text:p>
          </table:table-cell>
          <table:table-cell office:value-type="float" office:value="1718" table:style-name="ce3">
            <text:p>1.71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12T00:00:00" table:style-name="ce2">
            <text:p>12/12/2025</text:p>
          </table:table-cell>
          <table:table-cell office:value-type="float" office:value="705" table:style-name="ce1">
            <text:p>705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12T00:00:00" table:style-name="ce2">
            <text:p>12/12/2025</text:p>
          </table:table-cell>
          <table:table-cell office:value-type="float" office:value="2157" table:style-name="ce3">
            <text:p>2.157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12T00:00:00" table:style-name="ce2">
            <text:p>12/12/2025</text:p>
          </table:table-cell>
          <table:table-cell office:value-type="float" office:value="1878" table:style-name="ce3">
            <text:p>1.878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12T00:00:00" table:style-name="ce2">
            <text:p>12/12/2025</text:p>
          </table:table-cell>
          <table:table-cell office:value-type="float" office:value="649" table:style-name="ce1">
            <text:p>649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12T00:00:00" table:style-name="ce2">
            <text:p>12/12/2025</text:p>
          </table:table-cell>
          <table:table-cell office:value-type="float" office:value="1783" table:style-name="ce3">
            <text:p>1.783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16T00:00:00" table:style-name="ce2">
            <text:p>16/12/2025</text:p>
          </table:table-cell>
          <table:table-cell office:value-type="float" office:value="754.4" table:style-name="ce1">
            <text:p>754,4</text:p>
          </table:table-cell>
          <table:table-cell table:style-name="ce1"/>
          <table:table-cell office:value-type="string" table:style-name="ce1">
            <text:p>For. PLUXEE - PLUXEE ITALIA SRL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560" table:style-name="ce1">
            <text:p>560</text:p>
          </table:table-cell>
          <table:table-cell table:style-name="ce1"/>
          <table:table-cell office:value-type="string" table:style-name="ce1">
            <text:p>04004001 - spese assicurative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8608.56" table:style-name="ce3">
            <text:p>8.608,56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637.5" table:style-name="ce1">
            <text:p>637,5</text:p>
          </table:table-cell>
          <table:table-cell table:style-name="ce1"/>
          <table:table-cell office:value-type="string" table:style-name="ce1">
            <text:p>For. STCMPL - STUDIO MEDICO ASS.TO CENTRO MEDICO PREVENZIONE LAVORO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537.6" table:style-name="ce1">
            <text:p>537,6</text:p>
          </table:table-cell>
          <table:table-cell table:style-name="ce1"/>
          <table:table-cell office:value-type="string" table:style-name="ce1">
            <text:p>For. BALEST - MARIA ROSA BALESTRIN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51.2" table:style-name="ce1">
            <text:p>51,2</text:p>
          </table:table-cell>
          <table:table-cell table:style-name="ce1"/>
          <table:table-cell office:value-type="string" table:style-name="ce1">
            <text:p>For. BARTOL - VALENTINA BARTOLO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130" table:style-name="ce1">
            <text:p>130</text:p>
          </table:table-cell>
          <table:table-cell table:style-name="ce1"/>
          <table:table-cell office:value-type="string" table:style-name="ce1">
            <text:p>For. BESEAR - Bersellini Sergio Arcangelo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570" table:style-name="ce1">
            <text:p>570</text:p>
          </table:table-cell>
          <table:table-cell table:style-name="ce1"/>
          <table:table-cell office:value-type="string" table:style-name="ce1">
            <text:p>For. BIFFI - BIFFI COMPUTER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4773.6000000000004" table:style-name="ce3">
            <text:p>4.773,60</text:p>
          </table:table-cell>
          <table:table-cell table:style-name="ce1"/>
          <table:table-cell office:value-type="string" table:style-name="ce1">
            <text:p>For. CIURLE - CIURLEO DARIO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622" table:style-name="ce1">
            <text:p>622</text:p>
          </table:table-cell>
          <table:table-cell table:style-name="ce1"/>
          <table:table-cell office:value-type="string" table:style-name="ce1">
            <text:p>For. CURCIO - MARZIA CURCIO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438" table:style-name="ce1">
            <text:p>438</text:p>
          </table:table-cell>
          <table:table-cell table:style-name="ce1"/>
          <table:table-cell office:value-type="string" table:style-name="ce1">
            <text:p>For. GRMAPI - MARIA PIA GRASS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618" table:style-name="ce1">
            <text:p>618</text:p>
          </table:table-cell>
          <table:table-cell table:style-name="ce1"/>
          <table:table-cell office:value-type="string" table:style-name="ce1">
            <text:p>For. PAROLI - FLAVIO PAROLIN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2004.8" table:style-name="ce3">
            <text:p>2.004,80</text:p>
          </table:table-cell>
          <table:table-cell table:style-name="ce1"/>
          <table:table-cell office:value-type="string" table:style-name="ce1">
            <text:p>For. ENRPLA - ENRICO PLANC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1418.56" table:style-name="ce3">
            <text:p>1.418,56</text:p>
          </table:table-cell>
          <table:table-cell table:style-name="ce1"/>
          <table:table-cell office:value-type="string" table:style-name="ce1">
            <text:p>For. RADAEL - SILVIA RADAELL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618" table:style-name="ce1">
            <text:p>618</text:p>
          </table:table-cell>
          <table:table-cell table:style-name="ce1"/>
          <table:table-cell office:value-type="string" table:style-name="ce1">
            <text:p>For. ROVATI - ANGELO ROVAT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375.36" table:style-name="ce1">
            <text:p>375,36</text:p>
          </table:table-cell>
          <table:table-cell table:style-name="ce1"/>
          <table:table-cell office:value-type="string" table:style-name="ce1">
            <text:p>For. SCALIS - FLAVIA SCALISE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130" table:style-name="ce1">
            <text:p>130</text:p>
          </table:table-cell>
          <table:table-cell table:style-name="ce1"/>
          <table:table-cell office:value-type="string" table:style-name="ce1">
            <text:p>For. OTTVEL - OTTORINO VELTR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539.6" table:style-name="ce1">
            <text:p>539,6</text:p>
          </table:table-cell>
          <table:table-cell table:style-name="ce1"/>
          <table:table-cell office:value-type="string" table:style-name="ce1">
            <text:p>For. ZARABE - BENEDETTA ZAR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149.19999999999999" table:style-name="ce1">
            <text:p>149,2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61" table:style-name="ce1">
            <text:p>61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34.9" table:style-name="ce1">
            <text:p>34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54.45" table:style-name="ce1">
            <text:p>54,45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56.9" table:style-name="ce1">
            <text:p>56,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49.59" table:style-name="ce1">
            <text:p>49,59</text:p>
          </table:table-cell>
          <table:table-cell table:style-name="ce1"/>
          <table:table-cell office:value-type="string" table:style-name="ce1">
            <text:p>For. TELECO - TIM SPA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2649" table:style-name="ce3">
            <text:p>2.649,00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2-17T00:00:00" table:style-name="ce2">
            <text:p>17/12/2025</text:p>
          </table:table-cell>
          <table:table-cell office:value-type="float" office:value="31947.89" table:style-name="ce3">
            <text:p>31.947,89</text:p>
          </table:table-cell>
          <table:table-cell table:style-name="ce1"/>
          <table:table-cell office:value-type="string" table:style-name="ce1">
            <text:p>Diversi -<text:s/></text:p>
          </table:table-cell>
          <table:table-cell table:number-columns-repeated="16380"/>
        </table:table-row>
        <table:table-row table:style-name="ro1">
          <table:table-cell office:value-type="date" office:date-value="2025-12-19T00:00:00" table:style-name="ce2">
            <text:p>19/12/2025</text:p>
          </table:table-cell>
          <table:table-cell office:value-type="float" office:value="1474.94" table:style-name="ce3">
            <text:p>1.474,94</text:p>
          </table:table-cell>
          <table:table-cell table:style-name="ce1"/>
          <table:table-cell office:value-type="string" table:style-name="ce1">
            <text:p>For. ROMAGN - ROBERTO ROMAGNANO</text:p>
          </table:table-cell>
          <table:table-cell table:number-columns-repeated="16380"/>
        </table:table-row>
        <table:table-row table:style-name="ro1">
          <table:table-cell office:value-type="date" office:date-value="2025-12-19T00:00:00" table:style-name="ce2">
            <text:p>19/12/2025</text:p>
          </table:table-cell>
          <table:table-cell office:value-type="float" office:value="158" table:style-name="ce1">
            <text:p>158</text:p>
          </table:table-cell>
          <table:table-cell table:style-name="ce1"/>
          <table:table-cell office:value-type="string" table:style-name="ce1">
            <text:p>For. CAIANI - AURORA CAIANI</text:p>
          </table:table-cell>
          <table:table-cell table:number-columns-repeated="16380"/>
        </table:table-row>
        <table:table-row table:style-name="ro1">
          <table:table-cell office:value-type="date" office:date-value="2025-12-22T00:00:00" table:style-name="ce2">
            <text:p>22/12/2025</text:p>
          </table:table-cell>
          <table:table-cell office:value-type="float" office:value="2225" table:style-name="ce3">
            <text:p>2.225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22T00:00:00" table:style-name="ce2">
            <text:p>22/12/2025</text:p>
          </table:table-cell>
          <table:table-cell office:value-type="float" office:value="1149" table:style-name="ce3">
            <text:p>1.149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22T00:00:00" table:style-name="ce2">
            <text:p>22/12/2025</text:p>
          </table:table-cell>
          <table:table-cell office:value-type="float" office:value="2692" table:style-name="ce3">
            <text:p>2.692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22T00:00:00" table:style-name="ce2">
            <text:p>22/12/2025</text:p>
          </table:table-cell>
          <table:table-cell office:value-type="float" office:value="2870" table:style-name="ce3">
            <text:p>2.870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22T00:00:00" table:style-name="ce2">
            <text:p>22/12/2025</text:p>
          </table:table-cell>
          <table:table-cell office:value-type="float" office:value="1201.8399999999999" table:style-name="ce3">
            <text:p>1.201,84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22T00:00:00" table:style-name="ce2">
            <text:p>22/12/2025</text:p>
          </table:table-cell>
          <table:table-cell office:value-type="float" office:value="2263" table:style-name="ce3">
            <text:p>2.263,00</text:p>
          </table:table-cell>
          <table:table-cell table:style-name="ce1"/>
          <table:table-cell office:value-type="string" table:style-name="ce1">
            <text:p>02005002 - debiti v/personale</text:p>
          </table:table-cell>
          <table:table-cell table:number-columns-repeated="16380"/>
        </table:table-row>
        <table:table-row table:style-name="ro1">
          <table:table-cell office:value-type="date" office:date-value="2025-12-23T00:00:00" table:style-name="ce2">
            <text:p>23/12/2025</text:p>
          </table:table-cell>
          <table:table-cell office:value-type="float" office:value="340" table:style-name="ce1">
            <text:p>340</text:p>
          </table:table-cell>
          <table:table-cell table:style-name="ce1"/>
          <table:table-cell office:value-type="string" table:style-name="ce1">
            <text:p>For. AZDESI - AZDESIGN SRL</text:p>
          </table:table-cell>
          <table:table-cell table:number-columns-repeated="16380"/>
        </table:table-row>
        <table:table-row table:style-name="ro1">
          <table:table-cell office:value-type="date" office:date-value="2025-12-23T00:00:00" table:style-name="ce2">
            <text:p>23/12/2025</text:p>
          </table:table-cell>
          <table:table-cell office:value-type="float" office:value="571.20000000000005" table:style-name="ce1">
            <text:p>571,2</text:p>
          </table:table-cell>
          <table:table-cell table:style-name="ce1"/>
          <table:table-cell office:value-type="string" table:style-name="ce1">
            <text:p>04004035 - compensi collaboratori</text:p>
          </table:table-cell>
          <table:table-cell table:number-columns-repeated="16380"/>
        </table:table-row>
        <table:table-row table:style-name="ro1">
          <table:table-cell office:value-type="date" office:date-value="2025-12-23T00:00:00" table:style-name="ce2">
            <text:p>23/12/2025</text:p>
          </table:table-cell>
          <table:table-cell office:value-type="float" office:value="3640" table:style-name="ce3">
            <text:p>3.640,00</text:p>
          </table:table-cell>
          <table:table-cell table:style-name="ce1"/>
          <table:table-cell office:value-type="string" table:style-name="ce1">
            <text:p>For. IMMOPA - IMMOPAN SERVIZI SRL</text:p>
          </table:table-cell>
          <table:table-cell table:number-columns-repeated="16380"/>
        </table:table-row>
        <table:table-row table:style-name="ro1">
          <table:table-cell office:value-type="date" office:date-value="2025-12-23T00:00:00" table:style-name="ce2">
            <text:p>23/12/2025</text:p>
          </table:table-cell>
          <table:table-cell office:value-type="float" office:value="514" table:style-name="ce1">
            <text:p>514</text:p>
          </table:table-cell>
          <table:table-cell table:style-name="ce1"/>
          <table:table-cell office:value-type="string" table:style-name="ce1">
            <text:p>For. INSCON - Insolia Concetto</text:p>
          </table:table-cell>
          <table:table-cell table:number-columns-repeated="16380"/>
        </table:table-row>
        <table:table-row table:style-name="ro1">
          <table:table-cell office:value-type="date" office:date-value="2025-12-23T00:00:00" table:style-name="ce2">
            <text:p>23/12/2025</text:p>
          </table:table-cell>
          <table:table-cell office:value-type="float" office:value="1.3" table:style-name="ce1">
            <text:p>1,3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2-23T00:00:00" table:style-name="ce2">
            <text:p>23/12/2025</text:p>
          </table:table-cell>
          <table:table-cell office:value-type="float" office:value="58.25" table:style-name="ce1">
            <text:p>58,25</text:p>
          </table:table-cell>
          <table:table-cell table:style-name="ce1"/>
          <table:table-cell office:value-type="string" table:style-name="ce1">
            <text:p>Diversi</text:p>
          </table:table-cell>
          <table:table-cell table:number-columns-repeated="16380"/>
        </table:table-row>
        <table:table-row table:style-name="ro1">
          <table:table-cell office:value-type="date" office:date-value="2025-12-31T00:00:00" table:style-name="ce2">
            <text:p>31/12/2025</text:p>
          </table:table-cell>
          <table:table-cell office:value-type="float" office:value="311" table:style-name="ce1">
            <text:p>311</text:p>
          </table:table-cell>
          <table:table-cell table:style-name="ce1"/>
          <table:table-cell office:value-type="string" table:style-name="ce1">
            <text:p>For. ENELEN - ENEL ENERGIA SPA</text:p>
          </table:table-cell>
          <table:table-cell table:number-columns-repeated="16380"/>
        </table:table-row>
        <table:table-row table:style-name="ro1">
          <table:table-cell office:value-type="date" office:date-value="2025-12-31T00:00:00" table:style-name="ce2">
            <text:p>31/12/2025</text:p>
          </table:table-cell>
          <table:table-cell office:value-type="float" office:value="340.03" table:style-name="ce1">
            <text:p>340,03</text:p>
          </table:table-cell>
          <table:table-cell table:style-name="ce1"/>
          <table:table-cell office:value-type="string" table:style-name="ce1">
            <text:p>04004020 - spese varie</text:p>
          </table:table-cell>
          <table:table-cell table:number-columns-repeated="16380"/>
        </table:table-row>
        <table:table-row table:style-name="ro1">
          <table:table-cell office:value-type="date" office:date-value="2025-12-31T00:00:00" table:style-name="ce2">
            <text:p>31/12/2025</text:p>
          </table:table-cell>
          <table:table-cell office:value-type="float" office:value="2379.11" table:style-name="ce3">
            <text:p>2.379,11</text:p>
          </table:table-cell>
          <table:table-cell table:style-name="ce1"/>
          <table:table-cell office:value-type="string" table:style-name="ce1">
            <text:p>02006003 - iva c/erario</text:p>
          </table:table-cell>
          <table:table-cell table:number-columns-repeated="16380"/>
        </table:table-row>
        <table:table-row table:style-name="ro1">
          <table:table-cell office:value-type="date" office:date-value="2025-12-31T00:00:00" table:style-name="ce2">
            <text:p>31/12/2025</text:p>
          </table:table-cell>
          <table:table-cell office:value-type="float" office:value="26" table:style-name="ce1">
            <text:p>26</text:p>
          </table:table-cell>
          <table:table-cell table:style-name="ce1"/>
          <table:table-cell office:value-type="string" table:style-name="ce1">
            <text:p>04004058 - valori bollati</text:p>
          </table:table-cell>
          <table:table-cell table:number-columns-repeated="16380"/>
        </table:table-row>
        <table:table-row table:style-name="ro1">
          <table:table-cell office:value-type="date" office:date-value="2025-12-31T00:00:00" table:style-name="ce2">
            <text:p>31/12/2025</text:p>
          </table:table-cell>
          <table:table-cell office:value-type="float" office:value="1701.5" table:style-name="ce3">
            <text:p>1.701,50</text:p>
          </table:table-cell>
          <table:table-cell table:style-name="ce1"/>
          <table:table-cell office:value-type="string" table:style-name="ce1">
            <text:p>04004007 - spese bancari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TALI</text:p>
          </table:table-cell>
          <table:table-cell office:value-type="float" office:value="3032021.12" table:style-name="ce3">
            <text:p>3.032.021,12</text:p>
          </table:table-cell>
          <table:table-cell table:number-columns-repeated="16382" table:style-name="ce1"/>
        </table:table-row>
        <table:table-row table:number-rows-repeated="104749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_50_0_37__32_-_32_Colore_32_1" style:display-name="20% - Colore 1" style:family="table-cell" style:data-style-name="N0">
      <style:table-cell-properties fo:background-color="#C0E6F5"/>
    </style:style>
    <style:style style:name="_50_0_37__32_-_32_Colore_32_2" style:display-name="20% - Colore 2" style:family="table-cell" style:data-style-name="N0">
      <style:table-cell-properties fo:background-color="#FBE2D5"/>
    </style:style>
    <style:style style:name="_50_0_37__32_-_32_Colore_32_3" style:display-name="20% - Colore 3" style:family="table-cell" style:data-style-name="N0">
      <style:table-cell-properties fo:background-color="#C1F0C8"/>
    </style:style>
    <style:style style:name="_50_0_37__32_-_32_Colore_32_4" style:display-name="20% - Colore 4" style:family="table-cell" style:data-style-name="N0">
      <style:table-cell-properties fo:background-color="#CAEDFB"/>
    </style:style>
    <style:style style:name="_50_0_37__32_-_32_Colore_32_5" style:display-name="20% - Colore 5" style:family="table-cell" style:data-style-name="N0">
      <style:table-cell-properties fo:background-color="#F2CEEF"/>
    </style:style>
    <style:style style:name="_50_0_37__32_-_32_Colore_32_6" style:display-name="20% - Colore 6" style:family="table-cell" style:data-style-name="N0">
      <style:table-cell-properties fo:background-color="#DAF2D0"/>
    </style:style>
    <style:style style:name="_52_0_37__32_-_32_Colore_32_1" style:display-name="40% - Colore 1" style:family="table-cell" style:data-style-name="N0">
      <style:table-cell-properties fo:background-color="#83CCEB"/>
    </style:style>
    <style:style style:name="_52_0_37__32_-_32_Colore_32_2" style:display-name="40% - Colore 2" style:family="table-cell" style:data-style-name="N0">
      <style:table-cell-properties fo:background-color="#F7C7AC"/>
    </style:style>
    <style:style style:name="_52_0_37__32_-_32_Colore_32_3" style:display-name="40% - Colore 3" style:family="table-cell" style:data-style-name="N0">
      <style:table-cell-properties fo:background-color="#83E28E"/>
    </style:style>
    <style:style style:name="_52_0_37__32_-_32_Colore_32_4" style:display-name="40% - Colore 4" style:family="table-cell" style:data-style-name="N0">
      <style:table-cell-properties fo:background-color="#94DCF8"/>
    </style:style>
    <style:style style:name="_52_0_37__32_-_32_Colore_32_5" style:display-name="40% - Colore 5" style:family="table-cell" style:data-style-name="N0">
      <style:table-cell-properties fo:background-color="#E49EDD"/>
    </style:style>
    <style:style style:name="_52_0_37__32_-_32_Colore_32_6" style:display-name="40% - Colore 6" style:family="table-cell" style:data-style-name="N0">
      <style:table-cell-properties fo:background-color="#B5E6A2"/>
    </style:style>
    <style:style style:name="_54_0_37__32_-_32_Colore_32_1" style:display-name="60% - Colore 1" style:family="table-cell" style:data-style-name="N0">
      <style:table-cell-properties fo:background-color="#44B3E1"/>
    </style:style>
    <style:style style:name="_54_0_37__32_-_32_Colore_32_2" style:display-name="60% - Colore 2" style:family="table-cell" style:data-style-name="N0">
      <style:table-cell-properties fo:background-color="#F1A983"/>
    </style:style>
    <style:style style:name="_54_0_37__32_-_32_Colore_32_3" style:display-name="60% - Colore 3" style:family="table-cell" style:data-style-name="N0">
      <style:table-cell-properties fo:background-color="#47D359"/>
    </style:style>
    <style:style style:name="_54_0_37__32_-_32_Colore_32_4" style:display-name="60% - Colore 4" style:family="table-cell" style:data-style-name="N0">
      <style:table-cell-properties fo:background-color="#61CBF3"/>
    </style:style>
    <style:style style:name="_54_0_37__32_-_32_Colore_32_5" style:display-name="60% - Colore 5" style:family="table-cell" style:data-style-name="N0">
      <style:table-cell-properties fo:background-color="#D86DCD"/>
    </style:style>
    <style:style style:name="_54_0_37__32_-_32_Colore_32_6" style:display-name="60% - Colore 6" style:family="table-cell" style:data-style-name="N0">
      <style:table-cell-properties fo:background-color="#8ED973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156082"/>
      <style:text-properties fo:color="#FFFFFF"/>
    </style:style>
    <style:style style:name="Colore_32_2" style:display-name="Colore 2" style:family="table-cell" style:data-style-name="N0">
      <style:table-cell-properties fo:background-color="#E97132"/>
      <style:text-properties fo:color="#FFFFFF"/>
    </style:style>
    <style:style style:name="Colore_32_3" style:display-name="Colore 3" style:family="table-cell" style:data-style-name="N0">
      <style:table-cell-properties fo:background-color="#196B24"/>
      <style:text-properties fo:color="#FFFFFF"/>
    </style:style>
    <style:style style:name="Colore_32_4" style:display-name="Colore 4" style:family="table-cell" style:data-style-name="N0">
      <style:table-cell-properties fo:background-color="#0F9ED5"/>
      <style:text-properties fo:color="#FFFFFF"/>
    </style:style>
    <style:style style:name="Colore_32_5" style:display-name="Colore 5" style:family="table-cell" style:data-style-name="N0">
      <style:table-cell-properties fo:background-color="#A02B93"/>
      <style:text-properties fo:color="#FFFFFF"/>
    </style:style>
    <style:style style:name="Colore_32_6" style:display-name="Colore 6" style:family="table-cell" style:data-style-name="N0">
      <style:table-cell-properties fo:background-color="#4EA72E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Titolo_32_4" style:display-name="Titolo 4" style:family="table-cell" style:data-style-name="N0">
      <style:text-properties fo:color="#0E2841" fo:font-weight="bold" style:font-weight-asian="bold" style:font-weight-complex="bold"/>
    </style:style>
    <style:style style:name="Totale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creator>office1</dc:creator>
    <meta:creation-date>2026-06-26T14:59:49Z</meta:creation-date>
    <dc:date>2026-06-26T15:03:19Z</dc:date>
  </office:meta>
</office:document-meta>
</file>